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OpenSymbol" svg:font-family="OpenSymbol"/>
    <style:font-face style:name="Times-Roman" svg:font-family="Times-Roman" style:font-family-generic="roman"/>
    <style:font-face style:name="Helvetica" svg:font-family="Helvetica" style:font-family-generic="swiss"/>
    <style:font-face style:name="TimesNewRomanPSMT" svg:font-family="TimesNewRomanPSMT" style:font-family-generic="swiss"/>
    <style:font-face style:name="Verdana" svg:font-family="Verdana" style:font-family-generic="swiss"/>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office:font-face-decls>
  <office:automatic-styles>
    <style:style style:name="P1" style:family="paragraph" style:parent-style-name="Standard">
      <style:paragraph-properties fo:text-align="end" style:justify-single-word="false"/>
    </style:style>
    <style:style style:name="P2" style:family="paragraph" style:parent-style-name="Standard">
      <style:paragraph-properties fo:text-align="start" style:justify-single-word="false"/>
      <style:text-properties fo:font-weight="bold" style:font-weight-asian="bold" style:font-weight-complex="bold"/>
    </style:style>
    <style:style style:name="P3" style:family="paragraph" style:parent-style-name="Standard">
      <style:paragraph-properties fo:text-align="start" style:justify-single-word="false"/>
      <style:text-properties fo:font-weight="normal" style:font-weight-asian="normal" style:font-weight-complex="normal"/>
    </style:style>
    <style:style style:name="P4" style:family="paragraph" style:parent-style-name="Standard">
      <style:paragraph-properties fo:text-align="justify" style:justify-single-word="false"/>
      <style:text-properties fo:font-weight="normal" style:font-weight-asian="normal" style:font-weight-complex="normal"/>
    </style:style>
    <style:style style:name="P5" style:family="paragraph" style:parent-style-name="Standard">
      <style:paragraph-properties fo:line-height="150%" fo:text-align="start" style:justify-single-word="false"/>
      <style:text-properties fo:color="#000000" fo:font-style="normal" fo:font-weight="normal" style:font-style-asian="normal" style:font-weight-asian="normal" style:font-style-complex="normal" style:font-weight-complex="normal"/>
    </style:style>
    <style:style style:name="P6" style:family="paragraph" style:parent-style-name="Standard">
      <style:paragraph-properties fo:line-height="150%" fo:text-align="justify" style:justify-single-word="false"/>
      <style:text-properties fo:color="#000000" fo:font-style="normal" fo:font-weight="normal" style:font-style-asian="normal" style:font-weight-asian="normal" style:font-style-complex="normal" style:font-weight-complex="normal"/>
    </style:style>
    <style:style style:name="P7" style:family="paragraph" style:parent-style-name="Standard">
      <style:paragraph-properties fo:line-height="150%" fo:text-align="justify" style:justify-single-word="false"/>
      <style:text-properties fo:color="#000000" fo:font-style="normal" style:font-style-asian="normal" style:font-style-complex="normal"/>
    </style:style>
    <style:style style:name="P8" style:family="paragraph" style:parent-style-name="Standard">
      <style:paragraph-properties fo:line-height="150%" fo:text-align="start" style:justify-single-word="false"/>
      <style:text-properties fo:color="#000000" fo:font-style="normal" fo:font-weight="bold" style:font-style-asian="normal" style:font-weight-asian="bold" style:font-style-complex="normal" style:font-weight-complex="bold"/>
    </style:style>
    <style:style style:name="P9" style:family="paragraph" style:parent-style-name="Standard">
      <style:paragraph-properties fo:line-height="150%" fo:text-align="justify" style:justify-single-word="false"/>
      <style:text-properties fo:color="#000000"/>
    </style:style>
    <style:style style:name="P10" style:family="paragraph" style:parent-style-name="Standard">
      <style:paragraph-properties fo:line-height="150%" fo:text-align="justify" style:justify-single-word="false"/>
      <style:text-properties fo:color="#000000" style:font-name="Times New Roman" fo:font-size="12pt" fo:font-style="normal" fo:font-weight="normal" style:font-name-asian="Verdana" style:font-size-asian="12pt" style:font-style-asian="normal" style:font-weight-asian="normal" style:font-name-complex="Verdana" style:font-size-complex="12pt" style:font-style-complex="normal" style:font-weight-complex="normal"/>
    </style:style>
    <style:style style:name="P11" style:family="paragraph" style:parent-style-name="Standard">
      <style:paragraph-properties fo:line-height="150%" fo:text-align="start" style:justify-single-word="false"/>
      <style:text-properties fo:color="#000000" style:font-name="Times New Roman" fo:font-size="12pt" fo:font-style="normal" fo:font-weight="bold" style:font-name-asian="Verdana" style:font-size-asian="12pt" style:font-style-asian="normal" style:font-weight-asian="bold" style:font-name-complex="Verdana" style:font-size-complex="12pt" style:font-style-complex="normal" style:font-weight-complex="bold"/>
    </style:style>
    <style:style style:name="P12" style:family="paragraph" style:parent-style-name="Standard">
      <style:paragraph-properties fo:line-height="150%" fo:text-align="justify" style:justify-single-word="false"/>
      <style:text-properties fo:color="#000000" style:font-name="Times New Roman" fo:font-size="12pt" fo:font-style="normal" style:font-name-asian="Verdana" style:font-size-asian="12pt" style:font-style-asian="normal" style:font-name-complex="Verdana" style:font-size-complex="12pt" style:font-style-complex="normal"/>
    </style:style>
    <style:style style:name="P13" style:family="paragraph" style:parent-style-name="Standard">
      <style:paragraph-properties fo:line-height="150%" fo:text-align="justify" style:justify-single-word="false"/>
    </style:style>
    <style:style style:name="P14" style:family="paragraph" style:parent-style-name="Standard">
      <style:paragraph-properties fo:line-height="150%" fo:text-align="justify" style:justify-single-word="false"/>
      <style:text-properties fo:font-style="normal" fo:font-weight="normal" style:font-style-asian="normal" style:font-weight-asian="normal" style:font-style-complex="normal" style:font-weight-complex="normal"/>
    </style:style>
    <style:style style:name="P15" style:family="paragraph" style:parent-style-name="Standard">
      <style:paragraph-properties fo:line-height="150%" fo:text-align="justify" style:justify-single-word="false"/>
      <style:text-properties fo:font-style="normal" fo:font-weight="normal" fo:background-color="transparent" style:font-style-asian="normal" style:font-weight-asian="normal" style:font-style-complex="normal" style:font-weight-complex="normal"/>
    </style:style>
    <style:style style:name="P16" style:family="paragraph" style:parent-style-name="Standard">
      <style:paragraph-properties fo:line-height="150%" fo:text-align="justify" style:justify-single-word="false"/>
      <style:text-properties fo:font-style="normal" style:font-style-asian="normal" style:font-style-complex="normal"/>
    </style:style>
    <style:style style:name="P17" style:family="paragraph" style:parent-style-name="Standard">
      <style:paragraph-properties fo:line-height="150%" fo:text-align="justify" style:justify-single-word="false"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style:use-window-font-color="true" style:font-name="Times New Roman" fo:font-size="12pt" fo:font-style="normal" style:text-underline-style="none" fo:font-weight="normal" style:font-name-asian="Helvetica" style:font-size-asian="12pt" style:font-style-asian="normal" style:font-weight-asian="normal" style:font-name-complex="Helvetica" style:font-size-complex="12pt" style:font-style-complex="normal" style:font-weight-complex="normal"/>
    </style:style>
    <style:style style:name="P18" style:family="paragraph" style:parent-style-name="Standard">
      <style:paragraph-properties fo:line-height="150%" fo:text-align="justify" style:justify-single-word="false"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style:use-window-font-color="true" style:font-name="Times New Roman" fo:font-size="12pt" style:font-name-asian="Helvetica" style:font-size-asian="12pt" style:font-name-complex="Helvetica" style:font-size-complex="12pt"/>
    </style:style>
    <style:style style:name="P19" style:family="paragraph" style:parent-style-name="Standard">
      <style:paragraph-properties fo:line-height="150%" fo:text-align="justify" style:justify-single-word="false"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style:font-name="Times New Roman" fo:font-size="12pt" style:font-size-asian="12pt" style:font-size-complex="12pt"/>
    </style:style>
    <style:style style:name="P20" style:family="paragraph" style:parent-style-name="Standard">
      <style:paragraph-properties fo:text-align="center" style:justify-single-word="false"/>
    </style:style>
    <style:style style:name="P21" style:family="paragraph" style:parent-style-name="Standard">
      <style:paragraph-properties fo:text-align="center" style:justify-single-word="false"/>
      <style:text-properties fo:font-size="20pt" fo:font-weight="bold" style:font-size-asian="20pt" style:font-weight-asian="bold" style:font-size-complex="20pt" style:font-weight-complex="bold"/>
    </style:style>
    <style:style style:name="P22" style:family="paragraph" style:parent-style-name="Standard">
      <style:paragraph-properties fo:text-align="start" style:justify-single-word="false"/>
    </style:style>
    <style:style style:name="P23" style:family="paragraph" style:parent-style-name="Standard">
      <style:paragraph-properties fo:text-align="center" style:justify-single-word="false"/>
      <style:text-properties fo:font-size="24pt" style:font-size-asian="24pt" style:font-size-complex="24pt"/>
    </style:style>
    <style:style style:name="P24" style:family="paragraph" style:parent-style-name="Standard">
      <style:paragraph-properties fo:text-align="justify" style:justify-single-word="false"/>
    </style:style>
    <style:style style:name="P25" style:family="paragraph" style:parent-style-name="Footer">
      <style:paragraph-properties fo:text-align="end" style:justify-single-word="false"/>
    </style:style>
    <style:style style:name="P26" style:family="paragraph" style:parent-style-name="Standard">
      <style:paragraph-properties fo:margin-left="1.042cm" fo:margin-right="0cm" fo:line-height="150%" fo:text-align="start" style:justify-single-word="false" fo:text-indent="-0.635cm" style:auto-text-indent="false">
        <style:tab-stops/>
      </style:paragraph-properties>
      <style:text-properties fo:color="#000000" style:font-name="Times New Roman" fo:font-size="12pt" fo:font-style="normal" fo:font-weight="bold" style:font-name-asian="Verdana" style:font-size-asian="12pt" style:font-style-asian="normal" style:font-weight-asian="bold" style:font-name-complex="Verdana" style:font-size-complex="12pt" style:font-style-complex="normal" style:font-weight-complex="bold"/>
    </style:style>
    <style:style style:name="P27" style:family="paragraph" style:parent-style-name="Standard">
      <style:paragraph-properties fo:margin-left="0.907cm" fo:margin-right="0cm" fo:line-height="150%" fo:text-align="start" style:justify-single-word="false" fo:text-indent="0cm" style:auto-text-indent="false">
        <style:tab-stops>
          <style:tab-stop style:position="0.612cm"/>
        </style:tab-stops>
      </style:paragraph-properties>
      <style:text-properties fo:color="#000000" style:font-name="Times New Roman" fo:font-size="12pt" fo:font-style="normal" fo:font-weight="bold" style:font-name-asian="Verdana" style:font-size-asian="12pt" style:font-style-asian="normal" style:font-weight-asian="bold" style:font-name-complex="Verdana" style:font-size-complex="12pt" style:font-style-complex="normal" style:font-weight-complex="bold"/>
    </style:style>
    <style:style style:name="P28" style:family="paragraph" style:parent-style-name="Standard">
      <style:paragraph-properties fo:margin-left="0.023cm" fo:margin-right="0cm" fo:line-height="150%" fo:text-align="start" style:justify-single-word="false" fo:text-indent="0cm" style:auto-text-indent="false">
        <style:tab-stops/>
      </style:paragraph-properties>
      <style:text-properties fo:color="#000000" style:font-name="Times New Roman" fo:font-size="12pt" fo:font-style="normal" fo:font-weight="normal" fo:background-color="transparent" style:font-name-asian="Verdana" style:font-size-asian="12pt" style:font-style-asian="normal" style:font-weight-asian="normal" style:font-name-complex="Verdana" style:font-size-complex="12pt" style:font-style-complex="normal" style:font-weight-complex="normal"/>
    </style:style>
    <style:style style:name="P29" style:family="paragraph" style:parent-style-name="Standard">
      <style:paragraph-properties fo:margin-left="0.499cm" fo:margin-right="0cm" fo:text-align="start" style:justify-single-word="false" fo:text-indent="-0.499cm" style:auto-text-indent="false" style:text-autospace="none">
        <style:tab-stops/>
      </style:paragraph-properties>
      <style:text-properties style:font-name="Times New Roman" fo:font-size="10pt" style:font-name-asian="TimesNewRomanPSMT" style:font-size-asian="10pt" style:font-name-complex="TimesNewRomanPSMT" style:font-size-complex="10pt"/>
    </style:style>
    <style:style style:name="P30" style:family="paragraph" style:parent-style-name="Standard">
      <style:paragraph-properties fo:margin-left="0.499cm" fo:margin-right="0cm" fo:line-height="150%" fo:text-align="justify" style:justify-single-word="false" fo:text-indent="-0.499cm" style:auto-text-indent="false">
        <style:tab-stops/>
      </style:paragraph-properties>
      <style:text-properties fo:font-size="10pt" fo:font-style="normal" fo:font-weight="normal" style:font-size-asian="10pt" style:font-style-asian="normal" style:font-weight-asian="normal" style:font-size-complex="10pt" style:font-style-complex="normal" style:font-weight-complex="normal"/>
    </style:style>
    <style:style style:name="P31" style:family="paragraph" style:parent-style-name="Standard">
      <style:paragraph-properties fo:margin-left="0.499cm" fo:margin-right="0cm" fo:text-align="start" style:justify-single-word="false" fo:text-indent="-0.499cm" style:auto-text-indent="false" style:text-autospace="none">
        <style:tab-stops/>
      </style:paragraph-properties>
      <style:text-properties fo:font-size="10pt" style:font-size-asian="10pt" style:font-size-complex="10pt"/>
    </style:style>
    <style:style style:name="P32" style:family="paragraph" style:parent-style-name="Footnote">
      <style:paragraph-properties fo:margin-left="0.499cm" fo:margin-right="0cm" fo:margin-top="0cm" fo:margin-bottom="0cm" fo:line-height="100%" fo:text-align="start" style:justify-single-word="false" fo:text-indent="-0.499cm" style:auto-text-indent="false" style:text-autospace="none">
        <style:tab-stops/>
      </style:paragraph-properties>
    </style:style>
    <style:style style:name="P33" style:family="paragraph" style:parent-style-name="Standard">
      <style:paragraph-properties fo:margin-left="0.681cm" fo:margin-right="0cm" fo:line-height="150%" fo:text-align="start" style:justify-single-word="false" fo:text-indent="0cm" style:auto-text-indent="false">
        <style:tab-stops/>
      </style:paragraph-properties>
      <style:text-properties fo:color="#000000" style:font-name="Times New Roman" fo:font-size="12pt" fo:font-style="normal" fo:font-weight="bold" fo:background-color="transparent" style:font-name-asian="Verdana" style:font-size-asian="12pt" style:font-style-asian="normal" style:font-weight-asian="bold" style:font-name-complex="Verdana" style:font-size-complex="12pt" style:font-style-complex="normal" style:font-weight-complex="bold"/>
    </style:style>
    <style:style style:name="P34" style:family="paragraph" style:parent-style-name="Standard">
      <style:paragraph-properties fo:text-align="start" style:justify-single-word="false"/>
      <style:text-properties fo:font-weight="bold" style:font-weight-asian="bold" style:font-weight-complex="bold"/>
    </style:style>
    <style:style style:name="P35" style:family="paragraph" style:parent-style-name="Standard" style:list-style-name="L1">
      <style:paragraph-properties fo:text-align="start" style:justify-single-word="false"/>
      <style:text-properties fo:font-weight="bold" style:font-weight-asian="bold" style:font-weight-complex="bold"/>
    </style:style>
    <style:style style:name="P36" style:family="paragraph" style:parent-style-name="Standard" style:list-style-name="L3">
      <style:paragraph-properties fo:text-align="start" style:justify-single-word="false"/>
      <style:text-properties fo:font-weight="bold" style:font-weight-asian="bold" style:font-weight-complex="bold"/>
    </style:style>
    <style:style style:name="P37" style:family="paragraph" style:parent-style-name="Standard" style:list-style-name="L7">
      <style:paragraph-properties fo:text-align="start" style:justify-single-word="false"/>
      <style:text-properties fo:font-weight="bold" style:font-weight-asian="bold" style:font-weight-complex="bold"/>
    </style:style>
    <style:style style:name="P38" style:family="paragraph" style:parent-style-name="Standard" style:list-style-name="L8">
      <style:paragraph-properties fo:text-align="start" style:justify-single-word="false"/>
      <style:text-properties fo:font-weight="bold" style:font-weight-asian="bold" style:font-weight-complex="bold"/>
    </style:style>
    <style:style style:name="P39" style:family="paragraph" style:parent-style-name="Standard" style:list-style-name="L2">
      <style:paragraph-properties fo:text-align="start" style:justify-single-word="false"/>
    </style:style>
    <style:style style:name="P40" style:family="paragraph" style:parent-style-name="Standard" style:list-style-name="L4">
      <style:paragraph-properties fo:text-align="start" style:justify-single-word="false"/>
    </style:style>
    <style:style style:name="P41" style:family="paragraph" style:parent-style-name="Standard" style:list-style-name="L6">
      <style:paragraph-properties fo:text-align="start" style:justify-single-word="false"/>
    </style:style>
    <style:style style:name="P42" style:family="paragraph" style:parent-style-name="Standard" style:list-style-name="L8">
      <style:paragraph-properties fo:line-height="150%" fo:text-align="start" style:justify-single-word="false"/>
      <style:text-properties fo:color="#000000" fo:font-style="normal" fo:font-weight="bold" style:font-style-asian="normal" style:font-weight-asian="bold" style:font-style-complex="normal" style:font-weight-complex="bold"/>
    </style:style>
    <style:style style:name="P43" style:family="paragraph" style:parent-style-name="Standard" style:list-style-name="L9">
      <style:paragraph-properties fo:line-height="150%" fo:text-align="start" style:justify-single-word="false"/>
      <style:text-properties fo:color="#000000" fo:font-style="normal" fo:font-weight="bold" style:font-style-asian="normal" style:font-weight-asian="bold" style:font-style-complex="normal" style:font-weight-complex="bold"/>
    </style:style>
    <style:style style:name="P44" style:family="paragraph" style:parent-style-name="Standard" style:list-style-name="L10">
      <style:paragraph-properties fo:line-height="150%" fo:text-align="start" style:justify-single-word="false"/>
      <style:text-properties fo:color="#000000" fo:font-style="normal" fo:font-weight="bold" style:font-style-asian="normal" style:font-weight-asian="bold" style:font-style-complex="normal" style:font-weight-complex="bold"/>
    </style:style>
    <style:style style:name="P45" style:family="paragraph" style:parent-style-name="Standard" style:list-style-name="L10">
      <style:paragraph-properties fo:line-height="150%" fo:text-align="start" style:justify-single-word="false"/>
      <style:text-properties fo:color="#000000" style:font-name="Times New Roman" fo:font-size="12pt" fo:font-style="normal" fo:font-weight="bold" style:font-name-asian="Verdana" style:font-size-asian="12pt" style:font-style-asian="normal" style:font-weight-asian="bold" style:font-name-complex="Verdana" style:font-size-complex="12pt" style:font-style-complex="normal" style:font-weight-complex="bold"/>
    </style:style>
    <style:style style:name="P46" style:family="paragraph" style:parent-style-name="Standard" style:list-style-name="L14">
      <style:paragraph-properties fo:line-height="150%" fo:text-align="justify" style:justify-single-word="false"/>
    </style:style>
    <style:style style:name="P47" style:family="paragraph" style:parent-style-name="Standard" style:list-style-name="L14">
      <style:paragraph-properties fo:line-height="150%" fo:text-align="justify" style:justify-single-word="false" style:text-autospace="none"/>
    </style:style>
    <style:style style:name="P48" style:family="paragraph" style:parent-style-name="Standard" style:list-style-name="L14">
      <style:paragraph-properties fo:line-height="150%" fo:text-align="justify" style:justify-single-word="false"/>
      <style:text-properties fo:font-style="normal" style:font-style-asian="normal" style:font-style-complex="normal"/>
    </style:style>
    <style:style style:name="P49" style:family="paragraph" style:parent-style-name="Standard" style:list-style-name="L14">
      <style:paragraph-properties fo:line-height="150%" fo:text-align="justify" style:justify-single-word="false" style:text-autospace="none"/>
      <style:text-properties style:font-name="Times New Roman" fo:font-size="12pt" style:font-name-asian="TimesNewRomanPSMT" style:font-size-asian="12pt" style:font-name-complex="TimesNewRomanPSMT" style:font-size-complex="12pt"/>
    </style:style>
    <style:style style:name="P50" style:family="paragraph" style:parent-style-name="Standard">
      <style:paragraph-properties fo:line-height="150%" fo:text-align="justify" style:justify-single-word="false" style:text-autospace="none"/>
      <style:text-properties style:font-name="Times New Roman" fo:font-size="12pt" style:font-name-asian="TimesNewRomanPSMT" style:font-size-asian="12pt" style:font-name-complex="TimesNewRomanPSMT" style:font-size-complex="12pt"/>
    </style:style>
    <style:style style:name="P51" style:family="paragraph" style:parent-style-name="Standard" style:list-style-name="L15">
      <style:paragraph-properties fo:line-height="150%" fo:text-align="justify" style:justify-single-word="false" style:text-autospace="none"/>
      <style:text-properties style:font-name="Times New Roman" fo:font-size="12pt" style:font-name-asian="TimesNewRomanPSMT" style:font-size-asian="12pt" style:font-name-complex="TimesNewRomanPSMT" style:font-size-complex="12pt"/>
    </style:style>
    <style:style style:name="P52" style:family="paragraph" style:parent-style-name="Standard" style:list-style-name="L14">
      <style:paragraph-properties fo:line-height="150%" fo:text-align="justify" style:justify-single-word="false" style:text-autospace="none"/>
      <style:text-properties style:font-name="Times New Roman" fo:font-size="12pt" fo:font-style="normal" style:font-name-asian="TimesNewRomanPSMT" style:font-size-asian="12pt" style:font-style-asian="normal" style:font-name-complex="TimesNewRomanPSMT" style:font-size-complex="12pt" style:font-style-complex="normal"/>
    </style:style>
    <style:style style:name="P53" style:family="paragraph" style:parent-style-name="Standard">
      <style:paragraph-properties fo:line-height="150%" fo:text-align="justify" style:justify-single-word="false" style:text-autospace="none"/>
      <style:text-properties style:font-name="Times New Roman" fo:font-size="12pt" fo:font-style="normal" style:font-name-asian="TimesNewRomanPSMT" style:font-size-asian="12pt" style:font-style-asian="normal" style:font-name-complex="TimesNewRomanPSMT" style:font-size-complex="12pt" style:font-style-complex="normal"/>
    </style:style>
    <style:style style:name="P54" style:family="paragraph" style:parent-style-name="Standard">
      <style:paragraph-properties fo:line-height="150%" fo:text-align="justify" style:justify-single-word="false" style:text-autospace="none"/>
      <style:text-properties style:font-name="Times New Roman" fo:font-size="12pt" fo:font-weight="bold" style:font-name-asian="TimesNewRomanPSMT" style:font-size-asian="12pt" style:font-weight-asian="bold" style:font-name-complex="TimesNewRomanPSMT" style:font-size-complex="12pt" style:font-weight-complex="bold"/>
    </style:style>
    <style:style style:name="P55" style:family="paragraph" style:parent-style-name="Standard">
      <style:paragraph-properties fo:line-height="150%" fo:text-align="justify" style:justify-single-word="false" style:text-autospace="none"/>
      <style:text-properties style:font-name="Times New Roman" fo:font-size="14pt" style:font-name-asian="TimesNewRomanPSMT" style:font-size-asian="14pt" style:font-name-complex="TimesNewRomanPSMT" style:font-size-complex="14pt"/>
    </style:style>
    <style:style style:name="P56" style:family="paragraph" style:parent-style-name="Standard" style:list-style-name="L5">
      <style:paragraph-properties fo:margin-left="1.042cm" fo:margin-right="0cm" fo:text-align="start" style:justify-single-word="false" fo:text-indent="-0.635cm" style:auto-text-indent="false">
        <style:tab-stops/>
      </style:paragraph-properties>
      <style:text-properties fo:font-weight="bold" style:font-weight-asian="bold" style:font-weight-complex="bold"/>
    </style:style>
    <style:style style:name="P57" style:family="paragraph" style:parent-style-name="Standard" style:list-style-name="L11">
      <style:paragraph-properties fo:margin-left="1.042cm" fo:margin-right="0cm" fo:line-height="150%" fo:text-align="start" style:justify-single-word="false" fo:text-indent="-0.635cm" style:auto-text-indent="false">
        <style:tab-stops/>
      </style:paragraph-properties>
      <style:text-properties fo:color="#000000" style:font-name="Times New Roman" fo:font-size="12pt" fo:font-style="normal" fo:font-weight="bold" style:font-name-asian="Verdana" style:font-size-asian="12pt" style:font-style-asian="normal" style:font-weight-asian="bold" style:font-name-complex="Verdana" style:font-size-complex="12pt" style:font-style-complex="normal" style:font-weight-complex="bold"/>
    </style:style>
    <style:style style:name="P58" style:family="paragraph" style:parent-style-name="Standard" style:list-style-name="L12">
      <style:paragraph-properties fo:margin-left="0.907cm" fo:margin-right="0cm" fo:line-height="150%" fo:text-align="start" style:justify-single-word="false" fo:text-indent="0cm" style:auto-text-indent="false">
        <style:tab-stops>
          <style:tab-stop style:position="0.612cm"/>
        </style:tab-stops>
      </style:paragraph-properties>
      <style:text-properties fo:color="#000000" style:font-name="Times New Roman" fo:font-size="12pt" fo:font-style="normal" fo:font-weight="bold" style:font-name-asian="Verdana" style:font-size-asian="12pt" style:font-style-asian="normal" style:font-weight-asian="bold" style:font-name-complex="Verdana" style:font-size-complex="12pt" style:font-style-complex="normal" style:font-weight-complex="bold"/>
    </style:style>
    <style:style style:name="P59" style:family="paragraph" style:parent-style-name="Standard" style:list-style-name="L12">
      <style:paragraph-properties fo:margin-left="0.681cm" fo:margin-right="0cm" fo:line-height="150%" fo:text-align="start" style:justify-single-word="false" fo:text-indent="0cm" style:auto-text-indent="false">
        <style:tab-stops/>
      </style:paragraph-properties>
      <style:text-properties fo:color="#000000" style:font-name="Times New Roman" fo:font-size="12pt" fo:font-style="normal" fo:font-weight="bold" fo:background-color="transparent" style:font-name-asian="Verdana" style:font-size-asian="12pt" style:font-style-asian="normal" style:font-weight-asian="bold" style:font-name-complex="Verdana" style:font-size-complex="12pt" style:font-style-complex="normal" style:font-weight-complex="bold"/>
    </style:style>
    <style:style style:name="P60" style:family="paragraph" style:parent-style-name="Standard">
      <style:paragraph-properties fo:margin-left="0.023cm" fo:margin-right="0cm" fo:line-height="150%" fo:text-align="start" style:justify-single-word="false" fo:text-indent="0cm" style:auto-text-indent="false">
        <style:tab-stops/>
      </style:paragraph-properties>
      <style:text-properties fo:color="#000000" style:font-name="Times New Roman" fo:font-size="12pt" fo:font-style="normal" fo:font-weight="normal" fo:background-color="transparent" style:font-name-asian="Verdana" style:font-size-asian="12pt" style:font-style-asian="normal" style:font-weight-asian="normal" style:font-name-complex="Verdana" style:font-size-complex="12pt" style:font-style-complex="normal" style:font-weight-complex="normal"/>
    </style:style>
    <style:style style:name="P61" style:family="paragraph" style:parent-style-name="Standard">
      <style:paragraph-properties fo:margin-top="0cm" fo:margin-bottom="0cm" fo:line-height="150%" fo:text-align="justify" style:justify-single-word="false" style:text-autospace="none"/>
      <style:text-properties fo:color="#000000" style:font-name="Times New Roman" fo:font-size="12pt" fo:font-style="normal" style:text-underline-style="none" fo:font-weight="normal" style:font-name-asian="Helvetica" style:font-size-asian="12pt" style:font-style-asian="normal" style:font-weight-asian="normal" style:font-name-complex="Helvetica" style:font-size-complex="12pt" style:font-style-complex="normal" style:font-weight-complex="normal"/>
    </style:style>
    <style:style style:name="P62" style:family="paragraph" style:parent-style-name="Standard">
      <style:paragraph-properties fo:margin-top="0cm" fo:margin-bottom="0cm" fo:line-height="150%" fo:text-align="justify" style:justify-single-word="false" style:text-autospace="none"/>
      <style:text-properties fo:color="#000000" style:font-name="Times New Roman" fo:font-size="12pt" fo:font-style="normal" style:text-underline-style="none" fo:font-weight="bold" style:font-name-asian="Helvetica" style:font-size-asian="12pt" style:font-style-asian="normal" style:font-weight-asian="bold" style:font-name-complex="Helvetica" style:font-size-complex="12pt" style:font-style-complex="normal" style:font-weight-complex="bold"/>
    </style:style>
    <style:style style:name="P63" style:family="paragraph" style:parent-style-name="Standard" style:list-style-name="L15">
      <style:paragraph-properties fo:margin-top="0cm" fo:margin-bottom="0cm" fo:line-height="150%" fo:text-align="justify" style:justify-single-word="false" style:text-autospace="none"/>
      <style:text-properties fo:color="#000000" style:font-name="Times New Roman" fo:font-size="12pt" fo:font-style="normal" style:text-underline-style="none" fo:font-weight="bold" style:font-name-asian="TimesNewRomanPSMT" style:font-size-asian="12pt" style:font-style-asian="normal" style:font-weight-asian="bold" style:font-name-complex="TimesNewRomanPSMT" style:font-size-complex="12pt" style:font-style-complex="normal" style:font-weight-complex="bold"/>
    </style:style>
    <style:style style:name="P64" style:family="paragraph" style:parent-style-name="Standard">
      <style:paragraph-properties fo:margin-top="0cm" fo:margin-bottom="0cm" fo:line-height="150%" fo:text-align="justify" style:justify-single-word="false" style:text-autospace="none"/>
      <style:text-properties fo:color="#000000" style:font-name="Times New Roman" fo:font-size="20pt" fo:font-style="normal" style:text-underline-style="none" fo:font-weight="bold" style:font-name-asian="Helvetica" style:font-size-asian="20pt" style:font-style-asian="normal" style:font-weight-asian="bold" style:font-name-complex="Helvetica" style:font-size-complex="20pt" style:font-style-complex="normal" style:font-weight-complex="bold"/>
    </style:style>
    <style:style style:name="P65" style:family="paragraph" style:parent-style-name="Standard">
      <style:paragraph-properties fo:margin-top="0cm" fo:margin-bottom="0cm" fo:line-height="150%" fo:text-align="center" style:justify-single-word="false" style:text-autospace="none"/>
      <style:text-properties fo:color="#000000" style:font-name="Times New Roman" fo:font-size="18pt" fo:font-style="normal" style:text-underline-style="none" fo:font-weight="bold" style:font-name-asian="Helvetica" style:font-size-asian="18pt" style:font-style-asian="normal" style:font-weight-asian="bold" style:font-name-complex="Helvetica" style:font-size-complex="18pt" style:font-style-complex="normal" style:font-weight-complex="bold"/>
    </style:style>
    <style:style style:name="T1" style:family="text">
      <style:text-properties fo:color="#000000"/>
    </style:style>
    <style:style style:name="T2" style:family="text">
      <style:text-properties fo:color="#000000" fo:font-style="italic" style:font-style-asian="italic" style:font-style-complex="italic"/>
    </style:style>
    <style:style style:name="T3" style:family="text">
      <style:text-properties fo:color="#000000" fo:font-style="normal" style:font-style-asian="normal" style:font-style-complex="normal"/>
    </style:style>
    <style:style style:name="T4" style:family="text">
      <style:text-properties fo:color="#000000" style:font-name="Times New Roman" fo:font-size="10pt" style:font-name-asian="Helvetica" style:font-size-asian="10pt" style:font-name-complex="Helvetica" style:font-size-complex="10pt"/>
    </style:style>
    <style:style style:name="T5" style:family="text">
      <style:text-properties fo:color="#000000" style:font-name="Times New Roman" fo:font-size="10pt" style:font-name-asian="Verdana" style:font-size-asian="10pt" style:font-name-complex="Verdana" style:font-size-complex="10pt"/>
    </style:style>
    <style:style style:name="T6" style:family="text">
      <style:text-properties fo:color="#000000" style:font-name="Times New Roman" fo:font-size="12pt" fo:font-style="normal" fo:font-weight="normal" style:font-name-asian="Verdana" style:font-size-asian="12pt" style:font-style-asian="normal" style:font-weight-asian="normal" style:font-name-complex="Verdana" style:font-size-complex="12pt" style:font-style-complex="normal" style:font-weight-complex="normal"/>
    </style:style>
    <style:style style:name="T7" style:family="text">
      <style:text-properties fo:color="#000000" style:font-name="Times New Roman" fo:font-size="12pt" fo:font-style="normal" fo:font-weight="normal" style:font-name-asian="Times-Roman" style:font-size-asian="12pt" style:font-style-asian="normal" style:font-weight-asian="normal" style:font-name-complex="Times-Roman" style:font-size-complex="12pt" style:font-style-complex="normal" style:font-weight-complex="normal"/>
    </style:style>
    <style:style style:name="T8" style:family="text">
      <style:text-properties fo:color="#000000" style:font-name="Times New Roman" fo:font-size="12pt" fo:font-style="normal" style:font-name-asian="Verdana" style:font-size-asian="12pt" style:font-style-asian="normal" style:font-name-complex="Verdana" style:font-size-complex="12pt" style:font-style-complex="normal"/>
    </style:style>
    <style:style style:name="T9" style:family="text">
      <style:text-properties fo:color="#000000" style:font-name="Times New Roman" fo:font-size="12pt" fo:font-style="normal" style:text-underline-style="none" fo:font-weight="normal" style:font-name-asian="Times-Roman" style:font-size-asian="12pt" style:font-style-asian="normal" style:font-weight-asian="normal" style:font-name-complex="Times-Roman" style:font-size-complex="12pt" style:font-style-complex="normal" style:font-weight-complex="normal"/>
    </style:style>
    <style:style style:name="T10" style:family="text">
      <style:text-properties fo:color="#000000" style:font-name="Times New Roman" fo:font-size="12pt" fo:font-style="italic" fo:font-weight="normal" style:font-name-asian="Verdana" style:font-size-asian="12pt" style:font-style-asian="italic" style:font-weight-asian="normal" style:font-name-complex="Verdana" style:font-size-complex="12pt" style:font-style-complex="italic" style:font-weight-complex="normal"/>
    </style:style>
    <style:style style:name="T11" style:family="text">
      <style:text-properties fo:color="#000000" style:font-name="Times New Roman" fo:font-size="12pt" fo:font-style="italic" fo:font-weight="normal" style:font-name-asian="Times-Roman" style:font-size-asian="12pt" style:font-style-asian="italic" style:font-weight-asian="normal" style:font-name-complex="Times-Roman" style:font-size-complex="12pt" style:font-style-complex="italic" style:font-weight-complex="normal"/>
    </style:style>
    <style:style style:name="T12" style:family="text">
      <style:text-properties fo:color="#000000" style:font-name="Times New Roman" fo:font-size="12pt" fo:font-style="italic" style:text-underline-style="none" fo:font-weight="normal" style:font-name-asian="Times-Roman" style:font-size-asian="12pt" style:font-style-asian="italic" style:font-weight-asian="normal" style:font-name-complex="Times-Roman" style:font-size-complex="12pt" style:font-style-complex="italic" style:font-weight-complex="normal"/>
    </style:style>
    <style:style style:name="T13" style:family="text">
      <style:text-properties fo:color="#000000" style:font-name="Times New Roman" fo:font-size="12pt" style:font-name-asian="Verdana" style:font-size-asian="12pt" style:font-name-complex="Verdana" style:font-size-complex="12pt"/>
    </style:style>
    <style:style style:name="T14" style:family="text">
      <style:text-properties fo:color="#000000" fo:font-weight="normal" style:font-name-asian="Helvetica" style:font-weight-asian="normal" style:font-name-complex="Helvetica" style:font-weight-complex="normal"/>
    </style:style>
    <style:style style:name="T15" style:family="text">
      <style:text-properties fo:font-style="italic" style:font-style-asian="italic" style:font-style-complex="italic"/>
    </style:style>
    <style:style style:name="T16" style:family="text">
      <style:text-properties fo:font-style="normal" style:font-style-asian="normal" style:font-style-complex="normal"/>
    </style:style>
    <style:style style:name="T17" style:family="text">
      <style:text-properties style:use-window-font-color="true" style:font-name="Times New Roman" fo:font-size="10pt" style:font-name-asian="Helvetica" style:font-size-asian="10pt" style:font-name-complex="Helvetica" style:font-size-complex="10pt"/>
    </style:style>
    <style:style style:name="T18" style:family="text">
      <style:text-properties style:use-window-font-color="true" fo:font-style="normal" style:text-underline-style="none" fo:font-weight="normal" style:font-name-asian="Helvetica" style:font-style-asian="normal" style:font-weight-asian="normal" style:font-name-complex="Helvetica" style:font-style-complex="normal" style:font-weight-complex="normal"/>
    </style:style>
    <style:style style:name="T19" style:family="text">
      <style:text-properties style:use-window-font-color="true" style:font-name-asian="Helvetica" style:font-name-complex="Helvetica"/>
    </style:style>
    <style:style style:name="T20" style:family="text">
      <style:text-properties style:use-window-font-color="true" fo:font-weight="normal" style:font-name-asian="Helvetica" style:font-weight-asian="normal" style:font-name-complex="Helvetica" style:font-weight-complex="normal"/>
    </style:style>
    <style:style style:name="T21" style:family="text">
      <style:text-properties style:font-name="Times New Roman" style:font-name-asian="TimesNewRomanPSMT" style:font-name-complex="TimesNewRomanPSMT"/>
    </style:style>
    <style:style style:name="T22" style:family="text">
      <style:text-properties style:font-name="Times New Roman" fo:font-style="italic" style:font-name-asian="TimesNewRomanPSMT" style:font-style-asian="italic" style:font-name-complex="TimesNewRomanPSMT" style:font-style-complex="italic"/>
    </style:style>
    <style:style style:name="T23" style:family="text">
      <style:text-properties style:font-name="Times New Roman" fo:font-style="normal" style:font-name-asian="TimesNewRomanPSMT" style:font-style-asian="normal" style:font-name-complex="TimesNewRomanPSMT" style:font-style-complex="normal"/>
    </style:style>
    <style:style style:name="T24" style:family="text">
      <style:text-properties style:font-name="Times New Roman" fo:font-size="10pt" fo:font-style="normal" style:font-name-asian="TimesNewRomanPSMT" style:font-size-asian="10pt" style:font-style-asian="normal" style:font-name-complex="TimesNewRomanPSMT" style:font-size-complex="10pt" style:font-style-complex="normal"/>
    </style:style>
    <style:style style:name="T25" style:family="text">
      <style:text-properties style:font-name="Times New Roman" fo:font-size="10pt" fo:font-style="italic" style:font-name-asian="TimesNewRomanPSMT" style:font-size-asian="10pt" style:font-style-asian="italic" style:font-name-complex="TimesNewRomanPSMT" style:font-size-complex="10pt" style:font-style-complex="italic"/>
    </style:style>
    <style:style style:name="T26" style:family="text">
      <style:text-properties style:font-name="Times New Roman" fo:font-size="12pt" style:font-name-asian="TimesNewRomanPSMT" style:font-size-asian="12pt" style:font-name-complex="TimesNewRomanPSMT" style:font-size-complex="12pt"/>
    </style:style>
    <style:style style:name="T27" style:family="text">
      <style:text-properties style:font-name="Times New Roman" fo:font-size="12pt" fo:font-style="italic" style:font-name-asian="TimesNewRomanPSMT" style:font-size-asian="12pt" style:font-style-asian="italic" style:font-name-complex="TimesNewRomanPSMT" style:font-size-complex="12pt" style:font-style-complex="italic"/>
    </style:style>
    <style:style style:name="T28" style:family="text">
      <style:text-properties style:font-name="Times New Roman" fo:font-size="12pt" fo:font-style="normal" style:font-name-asian="TimesNewRomanPSMT" style:font-size-asian="12pt" style:font-style-asian="normal" style:font-name-complex="TimesNewRomanPSMT" style:font-size-complex="12pt" style:font-style-complex="normal"/>
    </style:style>
    <style:style style:name="T29" style:family="text">
      <style:text-properties fo:font-weight="normal" style:font-weight-asian="normal" style:font-weight-complex="normal"/>
    </style:style>
    <style:style style:name="T30" style:family="text">
      <style:text-properties fo:font-weight="bold"/>
    </style:style>
    <style:style style:name="T31" style:family="text">
      <style:text-properties fo:font-weight="bold" style:font-weight-asian="bold" style:font-weight-complex="bold"/>
    </style:style>
    <style:style style:name="T32" style:family="text">
      <style:text-properties style:font-weight-asian="bold"/>
    </style:style>
    <style:style style:name="T33" style:family="text">
      <style:text-properties style:font-weight-complex="bold"/>
    </style:style>
    <text:list-style style:name="L1">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style:num-suffix=")." style:num-format="I"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Numbering_20_Symbols" style:num-suffix=")." style:num-format="I"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text:style-name="Numbering_20_Symbols" style:num-suffix=")." style:num-format="I">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text:style-name="Numbering_20_Symbols" style:num-suffix=")." style:num-format="I"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number text:level="1" text:style-name="Numbering_20_Symbols" style:num-suffix=")." style:num-format="I"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4">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5">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4">Histoire Moderne<text:tab/><text:tab/><text:tab/><text:tab/><text:tab/><text:tab/><text:tab/> <text:s text:c="10"/><text:tab/></text:p>
      <text:p text:style-name="P22">M. MULLER<text:tab/><text:tab/><text:tab/><text:tab/><text:tab/><text:tab/><text:tab/><text:tab/><text:tab/></text:p>
      <text:p text:style-name="P22"><text:tab/><text:tab/><text:tab/><text:tab/></text:p>
      <text:p text:style-name="Standard"/>
      <text:p text:style-name="P22"/>
      <text:p text:style-name="P22"/>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23">LA VILLE DE</text:p>
      <text:p text:style-name="P23">ROSHEIM</text:p>
      <text:p text:style-name="P23">À L'EPOQUE MODERNE</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text:soft-page-break/></text:p>
      <text:p text:style-name="P21">SOMMAIRE</text:p>
      <text:p text:style-name="Standard"/>
      <text:p text:style-name="P22"><text:s text:c="6"/><text:span text:style-name="T31">Sommaire<text:tab/><text:tab/><text:tab/><text:tab/><text:tab/><text:tab/><text:tab/><text:tab/><text:tab/><text:tab/>2</text:span></text:p>
      <text:p text:style-name="P2"/>
      <text:p text:style-name="P2"><text:s text:c="6"/>Introduction<text:tab/><text:tab/><text:tab/><text:tab/><text:tab/><text:tab/><text:tab/><text:tab/><text:tab/>3</text:p>
      <text:p text:style-name="P22"/>
      <text:list xml:id="list196657139" text:style-name="L1">
        <text:list-item>
          <text:p text:style-name="P35">L'organisation de la ville de Rosheim à l'époque moderne :<text:tab/><text:tab/>4</text:p>
        </text:list-item>
      </text:list>
      <text:p text:style-name="P22"/>
      <text:list xml:id="list2112773946" text:style-name="L2">
        <text:list-item>
          <text:p text:style-name="P39">Rosheim, ville libre d'Empire :<text:tab/><text:tab/><text:tab/><text:tab/><text:tab/><text:tab/><text:span text:style-name="T31">4</text:span></text:p>
          <text:p text:style-name="P39"/>
        </text:list-item>
        <text:list-item>
          <text:p text:style-name="P39">Rosheim pendant la guerre de Trente Ans :<text:tab/><text:tab/><text:tab/><text:tab/><text:tab/><text:span text:style-name="T31">6</text:span></text:p>
          <text:p text:style-name="P39"/>
        </text:list-item>
        <text:list-item>
          <text:p text:style-name="P39">Rosheim française :<text:tab/><text:tab/><text:tab/><text:tab/><text:tab/><text:tab/><text:tab/><text:tab/><text:span text:style-name="T31">9</text:span></text:p>
        </text:list-item>
      </text:list>
      <text:p text:style-name="P22"/>
      <text:p text:style-name="P22"/>
      <text:list xml:id="list475695136" text:style-name="L3">
        <text:list-item>
          <text:p text:style-name="P36">L'économie de Rosheim :<text:tab/><text:tab/><text:tab/><text:tab/><text:tab/><text:tab/><text:tab/>10</text:p>
        </text:list-item>
      </text:list>
      <text:p text:style-name="P22"/>
      <text:list xml:id="list1800104477" text:style-name="L4">
        <text:list-item>
          <text:p text:style-name="P40">l'administration de la ville <text:tab/><text:tab/><text:tab/><text:tab/><text:tab/><text:tab/><text:tab/><text:span text:style-name="T31">10</text:span></text:p>
          <text:p text:style-name="P40"/>
        </text:list-item>
        <text:list-item>
          <text:p text:style-name="P40">Les métiers et les corporations <text:tab/><text:tab/><text:tab/><text:tab/><text:tab/><text:tab/><text:span text:style-name="T31">12</text:span></text:p>
          <text:p text:style-name="P40"/>
        </text:list-item>
        <text:list-item>
          <text:p text:style-name="P40">Le vin, une denrée importante :<text:tab/><text:tab/><text:tab/><text:tab/><text:tab/><text:tab/><text:span text:style-name="T31">15</text:span></text:p>
        </text:list-item>
      </text:list>
      <text:p text:style-name="P22"/>
      <text:p text:style-name="P22"/>
      <text:list xml:id="list332413862" text:style-name="L5">
        <text:list-item>
          <text:p text:style-name="P56">Une ville importante pour les juifs :<text:tab/><text:tab/><text:tab/><text:tab/> <text:s text:c="13"/>17</text:p>
        </text:list-item>
      </text:list>
      <text:p text:style-name="P22"/>
      <text:list xml:id="list1000900646" text:style-name="L6">
        <text:list-item>
          <text:p text:style-name="P41">les juifs à Rosheim :<text:tab/><text:tab/><text:tab/><text:tab/><text:tab/><text:tab/><text:tab/><text:tab/><text:span text:style-name="T31">17</text:span></text:p>
          <text:p text:style-name="P41"/>
        </text:list-item>
        <text:list-item>
          <text:p text:style-name="P41">Josselmann, un rosheimois important :<text:tab/><text:tab/><text:tab/><text:tab/><text:tab/><text:span text:style-name="T31">19</text:span></text:p>
        </text:list-item>
      </text:list>
      <text:p text:style-name="P22"/>
      <text:p text:style-name="P22"/>
      <text:p text:style-name="P22"><text:s text:c="5"/><text:span text:style-name="T31">Conclusion<text:tab/><text:tab/><text:tab/><text:tab/><text:tab/><text:tab/><text:tab/><text:tab/><text:tab/>21</text:span></text:p>
      <text:p text:style-name="P2"/>
      <text:p text:style-name="P2"><text:s text:c="5"/>Bibliographie<text:tab/><text:tab/><text:tab/><text:tab/><text:tab/><text:tab/><text:tab/><text:tab/><text:tab/>22</text:p>
      <text:p text:style-name="P20"/>
      <text:p text:style-name="P20"/>
      <text:p text:style-name="Standard"/>
      <text:p text:style-name="Standard"/>
      <text:p text:style-name="Standard"/>
      <text:p text:style-name="Standard"/>
      <text:p text:style-name="Standard"/>
      <text:p text:style-name="Standard"/>
      <text:p text:style-name="Standard"/>
      <text:p text:style-name="Standard"/>
      <text:p text:style-name="P19"><text:soft-page-break/><text:span text:style-name="T19"><text:tab/>Le canton de Rosheim a été très marqué par les grands courants de l’histoire alsacienne. Le site de Rosheim a été habité dès la préhistoire, comme le démontre de nombreuses trouvailles archéologiques </text:span><text:span text:style-name="T20">(statuette en terre cuite, objets d’usages courant en os, en corne, en poterie, …), sur une durée s’étendant du néolithique au chalcolithique. <text:s/>De plus, d’autres sites montagneux (purpurkopf et hohenbourg) présentent des traces d’occupation datant de l’époque protohistorique. En effet, de part son sol fertile et la présence de forêts (ainsi que de sources depuis longtemps taries), le site de Rosheim était propice à l’installation de l’homme. La trouvaille archéologique la plus importante a sans nul doute été celle des fondations d’une maison datant de 5000 ans avant J.C. A Rosheim même, on a découvert en 1995 une nécropole datant du néolithique moyen et comportant plus de 110 tombes. L’occupation continue pendant l’âge du bronze et du fer (on a retrouvé des tumuli à Mollkirch, des tessons datant du bronze ancien à Rosheim, ...). D’autres objets provenant de l’époque gallo-romaine et mérovingienne démontrent que l’occupation du site a été continue à travers les âges. La structure la plus marquante de cette période gallo-romaine est le mur païen du Mont Sainte-Odile.</text:span><text:span text:style-name="T14"> </text:span></text:p>
      <text:p text:style-name="P18"><text:span text:style-name="T29">L’implantation de vignes dans la région se fait dès le haut Moyen Age (VIe siècle). </text:span>Cependant, on entend parler de “village” que vers le VIIIe siècle. Rosheim accède au statut de ville vers 1267, puis à celui de <text:s/>ville d’Empire en 1303. En 1354, elle formera avec d’autres villes une alliance : la Décapole (ligue d’entraide composée de dix villes). Ceux-ci appartenaient la plupart du temps aux seigneurs ou à l’évêché de Strasbourg. On a vu ainsi se succéder plusieurs générations de familles à la gouvernance de ce canton, comme par exemple la famille des Eguisheim au XIe siècle ou celle des Hohenstaufen au XIIIe siècle. <text:span text:style-name="T29"><text:s/>Le canton de Rosheim connu une période faste sous la tutelle des Hohenstaufen. Ces-derniers vont encourager le développement social, économique et culturel pour renforcer leur autorité sur la région</text:span>. Bien plus tard, le traité de Westphalie et la campagne d’Alsace permettront l’intégration de Rosheim au royaume de France, ce qui aura pour conséquence la mise en place d’un appareil administratif centralisé.</text:p>
      <text:p text:style-name="P18">Vers la fin du VIIe siècle, on voit apparaître une figure emblématique qui a fortement marqué l’Alsace, et plus précisément Rosheim : Sainte Odile, première abbesse canonisée par Léon IX (pape alsacien). De nombreux juifs ont habités dans le canton de Rosheim dès <text:soft-page-break/>le XIIIe siècle, comme en atteste la présence de l’un des anciens cimetières d’Alsace (celui de Rosenwiller). Une des figures juives les plus connues du Moyen Age est sans doute Josselmann de Rosheim (Joseph Loans de son vrai nom). En effet, il a traversé plusieurs fois l’Allemagne à une époque où les juifs étaient mal vus pour venir en aide à ses coreligionnaires (contre les menaces d’expulsion, les fausses accusations, les restrictions imposées aux juifs pour le prêt d’argent, ...).</text:p>
      <text:p text:style-name="P19"><text:span text:style-name="T19">Mais </text:span><text:span text:style-name="T20">plus qu’un lieu important au niveau de l’histoire médiévale et ancienne, la ville de Rosheim a également vu naitre de nombreuses figures contemporaines marquantes dans les domaines de la foi, de la sciences ou de l’art. On pourra citer Saint Modeste Andlauer (né à Rosheim en 1847, devient missionnaire en Chine et sera massacré par les Boxers en 1900. Il sera canonisé par le Pape Jean-Paul II en 2000), Jean-Marie Lehn (né en 1939 à Rosheim, il obtient le prix nobel de Chimie en 1987), Claude Vasconi (né à Rosheim en 1940, il reçoit en 1982 le Grand Prix National d’Architecture), et bien d'autres encore.</text:span></text:p>
      <text:p text:style-name="P17"/>
      <text:p text:style-name="P17"><text:tab/>Dans cet exposé, nous allons voir ce qu'est la ville de Rosheim pendant l'époque moderne. Dans une première partie, nous aborderons les impacts qu'on eu les différents événements survenus entre la fin du Moyen Age et l'occupation de l'Alsace par les troupes françaises. Puis nous verrons comment s'est développée l'économie de la ville, et plus particulièrement sa viticulture. Enfin, nous essayerons de comprendre pourquoi la ville de Rosheim a-t-elle été si attractive pour la communauté juive.</text:p>
      <text:p text:style-name="Standard"/>
      <text:p text:style-name="Standard"/>
      <text:p text:style-name="Standard"/>
      <text:list xml:id="list623838230" text:style-name="L7">
        <text:list-item>
          <text:p text:style-name="P37">L'organisation de la ville de Rosheim à l'époque moderne :</text:p>
        </text:list-item>
      </text:list>
      <text:p text:style-name="P2"/>
      <text:p text:style-name="P3"/>
      <text:list xml:id="list560054815" text:style-name="L8">
        <text:list-item>
          <text:p text:style-name="P38">Rosheim, ville libre d'Empire :</text:p>
        </text:list-item>
      </text:list>
      <text:p text:style-name="P4"/>
      <text:p text:style-name="P13"><text:tab/>Après le partage de l'Empire carolingien par le traité de Verdun en août 843, l'Alsace est morcelée en une multitude d'états, de principautés et de villes « libres ». Mais rapidement, une famille prend l'ascendant sur les autres seigneurs. Ce sont les Hohenstaufen, des seigneurs originaires de Souabe qui ont épousé des femmes alsaciennes. Sous leur domination, l'Alsace devient propriété de l'Empire germanique. A l'apogée de <text:soft-page-break/>leur puissance, entre le XIIe et le XIIIe siècle, les Hohenstaufen ont permis le développement des arts et de la littérature, ainsi qu'une certaine prospérité sur le plan matériel. C'est pendant cette période que Rosheim va obtenir le titre de ville libre impériale en 1323. Ce statut signifie que la ville n'obéissait qu'à l'empereur. <text:span text:style-name="T1">En parlant de Rosheim et des autres villes impériales, l'abbé Hanauer dit que « ces villes doivent leur titre, non pas à leur importance, mais à leur condition ». Il entend par là que ce statut si particulier de ville d'empire leur a été octroyé que parce que les Hohenstaufen sont montés sur le trône de l'empire.</text:span></text:p>
      <text:p text:style-name="P9">En 1354, Rosheim devient membre de la Décapole, une union de dix villes libres alsaciennes ayant regrouper leurs ressources et leurs énergies pour conserver leurs libertés et s'entraider. Les dix villes sont placées sous la direction du grand bailli impérial, qui siège à Haguenau.</text:p>
      <text:p text:style-name="P9"/>
      <text:p text:style-name="P13"><text:span text:style-name="T1"><text:tab/>La fin du XVe siècle et le début du XVIe siècle sont marqués par de nombreux soulèvements paysans. Ces révoltes, nommées </text:span><text:span text:style-name="T2">bundschuh</text:span><text:span text:style-name="T3"><text:note text:id="ftn1" text:note-class="footnote"><text:note-citation>1</text:note-citation><text:note-body><text:p text:style-name="Footnote">Le <text:span text:style-name="T15">bundschuh</text:span><text:span text:style-name="T16"> est le soulier à lacets des paysans de l'époque. Il a été pris comme symbole de révolte, en opposition avec la botte des seigneurs.</text:span></text:p></text:note-body></text:note></text:span><text:span text:style-name="T3">, éclatent à cause des nombreuses injustices, d'une situation économique précaire et de mauvaises récoltes. Le premier de ces </text:span><text:span text:style-name="T2">bundschuh</text:span><text:span text:style-name="T3"> éclate à Sélestat en 1493. Les revendications sont principalement d'ordre judiciaire (demande de suppression des tribunaux de l'évêque de </text:span><text:span text:style-name="T3">Strasbourg et de Rottwill), économique (suppression des impôts et douanes injustes) et social (exclusion des juifs des villes et villages). Cette insurrection est rapidement matée, mais d'autres éclatent un peu partout (comme la conjuration de l'Ungersberg, dirigée par le maire de Sélestat, Jean Ulmann). Elles sont toutes sévèrement réprimées, ce qui n'empêche pas le mouvement de se propager en Suisse, en Forêt Noire et en Bavière. La situation se </text:span><text:span text:style-name="T3">calme ensuite jusqu'en 1525, date à laquelle les paysans se soulèvent en masse. Cet événement est appelé « Guerre des paysans », bien qu'il n'y ai eu que quelques conflits qui se sont vite transformés en massacre pour la population paysanne. En Alsace, et plus précisément dans la Basse-Alsace, la répression est faite par le duc Antoine de Lorraine, qui cherche entre autre à annexer les villes </text:span><text:span text:style-name="T3">importantes de la région. Il y a deux grandes batailles, Saverne et Scherwiller, qui se sont soldées par un massacre des insurgés.</text:span></text:p>
      <text:p text:style-name="P7"><text:soft-page-break/>A Rosheim, la population reste neutre, à l'exception de Jorg Ittel, qui devient le chef de la bande d'Altorf, une des plus importante, et de quelques habitants qui participent à l'intimidation du prieuré de Truttenhausen en février 1525. Considérant la neutralité de Rosheim comme une trahison, Jorg Ittel cherche à s'en emparer et la ville ne doit son salut qu'aux négociations de Josselmann, comme nous le verrons dans la troisième partie de ce devoir. A la fin de la guerre, Jorg Ittel est amené à Rosheim pour y être jugé. On lui reproche entre autre la profanation de la collégiale de Haslach et de la commanderie de Dorlisheim. Il est condamné, le 23 juin 1525, à la peine capitale et meurt écartelé place Kléber, à Strasbourg.</text:p>
      <text:p text:style-name="P6"><text:tab/>Puis la situation se stabilise jusqu'aux ravages de la guerre de Trente Ans.</text:p>
      <text:p text:style-name="P6"/>
      <text:list xml:id="list318842189" text:continue-numbering="true" text:style-name="L8">
        <text:list-item>
          <text:p text:style-name="P42">Rosheim pendant la guerre de Trente Ans :</text:p>
        </text:list-item>
      </text:list>
      <text:p text:style-name="P5"/>
      <text:p text:style-name="P16"><text:tab/>Au début du XVIIe siècle, les tensions religieuses entre protestants et catholiques sont exacerbées. D'un côté, on a l'Union Evangélique des princes protestants (dirigée par Frédéric V, électeur palatin), et de l'autre, la Sainte-Ligue (dirigée par Maximilien de Bavière) soutenue par le Grand Bailli de Haguenau. Ces tensions sont les prémisses de la Guerre de Trente Ans, pendant laquelle Rosheim va vivre les moments les plus difficiles de son existence. On a deux événements majeurs : l'invasion de Mansfeld et l'occupation suédoise.</text:p>
      <text:p text:style-name="P16"/>
      <text:p text:style-name="P16"><text:tab/>L'invasion de Mansfeld, de 1621 à 1624, est provoquée par la défaite de l'Union Evangélique à la bataille de la montagne Blanche le 28 novembre 1620. Les restes de l'armée protestante, dirigés par le comte de Mansfeld, fuient vers l'Alsace, poursuivis par l'armée catholique. Conscient du danger qui menace, l'archiduc Léopold (évêque de Strasbourg) convoque les représentants des états de Basse-Alsace à Haguenau le 13 septembre, puis le 23 novembre 1621. Mais aucune de ces réunions n'aboutit à quelque chose de concret. Le 26 octobre, Mansfeld pénètre en Alsace et rançonne les villes de Wissembourg, de Landau et même de haguenau le 3 décembre. Le 30 décembre, il s'empare de Haguenau et y établit son quartier général. Ayant échoué dans sa tentative de <text:soft-page-break/>prendre Saverne, il se rabat sur Rosheim et exige un « prêt », sous peine de mettre le feu à la ville en cas de refus<text:note text:id="ftn2" text:note-class="footnote"><text:note-citation>2</text:note-citation><text:note-body><text:p text:style-name="Footnote">Cette menace a beaucoup effrayé la ville, qui avait déjà été dévastée plusieurs fois par des incendies durant le Moyen Age (<text:span text:style-name="T24">MULLER Christine, « Rosheim, ville de la Décapole », </text:span><text:span text:style-name="T25">D'un millénaire à l'autre, le Canton de Rosheim</text:span><text:span text:style-name="T24">, 2001, p.26).</text:span></text:p></text:note-body></text:note>. La ville, après consultation de l'archiduc Léopold, refuse en prétextant qu'elle se trouve dans « une période de grande pauvreté »<text:note text:id="ftn3" text:note-class="footnote"><text:note-citation>3</text:note-citation><text:note-body><text:p text:style-name="Footnote">TROESTLER Alphonse, « Rosheim pendant la Guerre de Trente Ans », <text:span text:style-name="T15">Rosheim, douze siècles d'histoire</text:span><text:span text:style-name="T16">, n°66 (1978), p.63.</text:span></text:p></text:note-body></text:note>. Avec l'aide de Strasbourg, la ville arrive à faire lever le siège et on a alors une période de calme relatif, Mansfeld devant rejoindre l'électeur palatin. L'empereur Ferdinand II de Styrie met alors un plan en place pour défaire Mansfeld. Pour le réaliser, il exige des villes de la Décapole des subsides et une participation à l'hébergement des troupes. Dès mars 1622, Rosheim se voit confier l'hébergement de deux compagnies de fantassins pour 10 semaines et d'une de cavaliers pour 5 semaines. Entretenir ces hommes coûte cher, et ils se livrent à beaucoup d'excès (rançonnement des bourgeois, tapage nocturne, …).</text:p>
      <text:p text:style-name="P16">Le 21 mars, Mansfeld revient en Alsace. Il se retire de Haguenau en laissant une garnison d'environ 4000 hommes et entreprend de marcher contre les contrées rhénanes inférieures. Saisissant cette opportunité, l'Archiduc rassemble des troupes pour reprendre Haguenau et demande du ravitaillement à Rosheim. Celle-ci accepte en échange du départ des troupes stationnées. Le siège est finalement un échec et les troupes de l'archiduc sont mises en déroute par Mansfeld et Frédéric V. Début juillet, Mansfeld exige d'Obernai une contribution financière et alimentaire. Devant le refus de céder, il assiège la ville qui doit se rendre, faute de garnison.</text:p>
      <text:p text:style-name="P13"><text:span text:style-name="T16">Le comte de Mansfeld se tournent alors vers Rosheim. Il demande une contribution de 50 000 reichstaler</text:span><text:span text:style-name="T16"><text:note text:id="ftn4" text:note-class="footnote"><text:note-citation>4</text:note-citation><text:note-body><text:p text:style-name="Footnote"><text:s/><text:span text:style-name="T5">terme Prussien, désignation populaire de la valeur de la monnaie « or » ou « argent » au royaume de Prusse.</text:span></text:p></text:note-body></text:note></text:span><text:span text:style-name="T16"> et 60 000 miches de pain. Ne pouvant évidemment pas payer une telle somme, Rosheim s'adresse une nouvelle fois à Strasbourg pour lui demander de servir de négociateur. Mais les troupes de Mansfeld se lancent à l'attaque avant que Strasbourg ne puisse faire quoique ce soit. Le 8 juillet, dès 6 heures du matin, l'armée ennemie pilonne la ville (d'après une inscription situé au premier étage de la mairie, la ville aurait essuyé </text:span><text:span text:style-name="T16">84 coups de canons</text:span><text:span text:style-name="T16"><text:note text:id="ftn5" text:note-class="footnote"><text:note-citation>5</text:note-citation><text:note-body><text:p text:style-name="Footnote">TROESTLER Alphonse, « Rosheim pendant la Guerre de Trente Ans », <text:span text:style-name="T15">Rosheim, douze siècles d'histoire</text:span><text:span text:style-name="T16">, n°66 (1978), p.64.</text:span></text:p></text:note-body></text:note></text:span><text:span text:style-name="T16">). La légende veut que les habitants aient insulté l'électeur palatin et </text:span><text:soft-page-break/><text:span text:style-name="T16">Mansfeld, d'où cette attaque si subite. Voyant que tout espoir était perdu, le </text:span><text:span text:style-name="T15">Stettmeister</text:span><text:span text:style-name="T16"> négocie la reddition de la ville. Soudain, alors que les négociations ont abouti, les soldats pénètrent dans la ville et pillent la ville tout en massacrant la population. Cette réaction violente serait due, toujours selon la légende, au fait qu'un bourgeois aurait tiré sur des soldats qui se seraient trop approchés des murs.</text:span><text:span text:style-name="T8"> </text:span><text:span text:style-name="T13">Cet événement a ruiné et traumatisé la ville.</text:span></text:p>
      <text:p text:style-name="P12"><text:tab/>Rosheim connait ensuite une période de tranquillité entre 1625 et 1632, seulement marquée par une participation obligatoire à l'effort de guerre impérial et le stationnement d'une troupe de 500 cavaliers lorrains en 1631 pour protéger la ville. Ces soldats vont se comporter de manière odieuse, provoquant colère et révolte des habitants de Rosheim. Il quittent finalement l'Alsace en février 1632.</text:p>
      <text:p text:style-name="P12"/>
      <text:p text:style-name="P10"><text:tab/>La deuxième période difficile pour la région est l'occupation suédoise de 1632 à 1634. En effet, les troupes du roi de Suède Gustave-Adolphe, alors en guerre contre le Saint Empire, s'implantent en Alsace, avec l'aide de Strasbourg. En effet, Strasbourg établit une alliance avec la Suède, promettant d'ouvrir le pont du Rhin aux troupes lorsqu'elles souhaiteront entrer en Alsace. Dans une tentative désespérée de s'en sortir, l'Alsace va se tourner vers le roi de France Louis XIII, ce qui explique que la France ce soit emparée de la région, comme nous le verrons dans la troisième partie. Les suédois vont occuper l'ensemble du pays et traumatisent la population (pillages, incendies, massacres, viols, …). Les villes de la Décapole sont occupées en priorité et soumise aux régimes les plus sévères. Rosheim tombe le 6 septembre 1932, sans avoir pu se défendre, par manque de soldats. La quasi-totalité de la population préfère se réfugier en Lorraine que de connaître une nouvelle période de domination. La ville doit alors prêter serment d'obéissance à la couronne de Suède <text:s/>et paye une rançon de 7 foudres de vin<text:note text:id="ftn6" text:note-class="footnote"><text:note-citation>6</text:note-citation><text:note-body><text:p text:style-name="Footnote">Une foudre était un tonneau d'une contenance d'environ 200 litres.</text:p></text:note-body></text:note> et de 50 florins par an<text:note text:id="ftn7" text:note-class="footnote"><text:note-citation>7</text:note-citation><text:note-body><text:p text:style-name="Footnote">TROESTLER Alphonse, « Rosheim pendant la Guerre de Trente Ans », <text:span text:style-name="T15">Rosheim, douze siècles d'histoire</text:span><text:span text:style-name="T16">, n°66 (1978), p.69.</text:span></text:p></text:note-body></text:note>. En échange, elle obtient qu'aucune garnison suédoise ne lui soit affecter. Mais le 27 octobre 1632, la promesse est rompu et une garnison s'installe en ville. Elle connait alors la période la plus dure de son existence : rançons, destructions, viols et pillages deviennent le <text:soft-page-break/>quotidien des habitants terrifiés, qui n'osent pas réagir de peur de se faire tuer. La ville est alors plongé dans une pauvreté importante jusque fin 1634, date à laquelle la garnison se retire devant les troupes impériales, puis françaises.</text:p>
      <text:p text:style-name="P5"/>
      <text:list xml:id="list336425164" text:continue-numbering="true" text:style-name="L8">
        <text:list-item>
          <text:p text:style-name="P42">Rosheim française :</text:p>
        </text:list-item>
      </text:list>
      <text:p text:style-name="P8"/>
      <text:p text:style-name="P13"><text:tab/>En 1648, le traité de Westphalie marque le début de l'occupation française en Alsace. Dans le cas de Rosheim, elle est rattachée au royaume de France en 1679. Elle garde son droit de siéger aux diètes d'empire, comme les autres villes de la Décapole.</text:p>
      <text:p text:style-name="P13"/>
      <text:p text:style-name="P13"><text:tab/>A la fin de la Guerre de Trente Ans, l'Alsace connait un fort essor démographique. Louis XIV en profite pour favoriser le repeuplement des campagnes grâce à des soutiens financiers pour les migrants (exemption d'impôts pendant six ans, attribution des terres vacantes, …). Cependant, cette présence française n'est pas synonyme de paix. Au contraire, lors de la guerre entre la France et la Hollande, les troupes impériales envahissent l'Alsace dans le but de la récupérer. Une série de conflits secoue la région pendant l'année 1674, jusqu'à la défaite française à Entzheim le 4 octobre. Après un court répis, les combats reprennent de plus belle, laissant derrière eux une Alsace vidée de ces ressources. La paix ne revient vraiment qu'en 1697 avec la signature du traité de Ryswick.</text:p>
      <text:p text:style-name="P13">Lors de leur occupation, les français ont accaparé certaines administrations mises en place par les impériaux. Par exemple, le Grand Bailli de Haguenau devient, après 1648, le représentant du roi de France, comme il avait été celui de l'empereur. Il va tenter d'accroitre la domination royale en Alsace, mais tout en conservant les institutions en place (telles que le <text:span text:style-name="T15">rat</text:span><text:span text:style-name="T16">, ou le </text:span><text:span text:style-name="T15">Stettmeister</text:span><text:span text:style-name="T16">). Le droit de siéger aux diètes d'Empire est transformé en droit d'être convoqué aux assemblées nationales et aux Etats Généraux.De plus, en 1664, les cinq cités catholiques de la Décapole (Rosheim, Obernai, Haguenau, Wissembourg et Landau) décident de prêter serment d'obéissance au roi de France et à considérer « considérer comme légitimes les édits de sa Majesté Royale »</text:span><text:span text:style-name="T16"><text:note text:id="ftn8" text:note-class="footnote"><text:note-citation>8</text:note-citation><text:note-body><text:p text:style-name="Footnote">GLEIZES-BOBIN Jeanne, « Royauté Française », <text:span text:style-name="T15">Rosheim nous conte...</text:span><text:span text:style-name="T16">, 1973, </text:span>p.69.</text:p></text:note-body></text:note></text:span><text:span text:style-name="T16">, si le Saint Empire le veut bien.</text:span></text:p>
      <text:p text:style-name="P13"><text:soft-page-break/><text:span text:style-name="T16">En 1673, le roi de France vient faire une tournée en Alsace. Il profite de cette opportunité pour faire occuper militairement les dix villes de la Décapole, les désarmer et faire abattre leurs fortifications. Les raisons de ces mesures sont avant tout inspirées par la crainte de laisser tant de villes fortifiées si peu défendues dans un territoire sans cesse en proie aux guerres, mais aussi parce que les fortifications devenaient obsolètes avec l'évolution des techniques de guerres. En ce qui concerne Rosheim, Jeanne GLEIZES-BOBIN nous dit que le roi fait preuve d'ironie en permettant au Stettmeister de ne creuser « qu'une petite brèche », car il ne restait pas grand chose des remparts après les affres du passage de Mansfeld et des troupes suédoises</text:span><text:span text:style-name="T16"><text:note text:id="ftn9" text:note-class="footnote"><text:note-citation>9</text:note-citation><text:note-body><text:p text:style-name="Footnote">GLEIZES-BOBIN Jeanne, « Royauté ... »,<text:span text:style-name="T16"> </text:span>p.69.</text:p></text:note-body></text:note></text:span><text:span text:style-name="T16">. Avec ces mesures, les conséquences sur la population sont autant morales que matérielles, surtout pour les bourgeois. En effet, ces-derniers perdent une garantie matérielle de leurs libertés, car la ville est alors à la merci des bandes de pillards. Cette dernière mesure concernant les fortifications est vite enfreint et les villes reconstruisent leurs remparts après la défaite française à Entzheim.</text:span></text:p>
      <text:p text:style-name="P6"><text:tab/>La ville de Rosheim est une dernière fois impliquée dans les conflits de 1674, lorsque les impériaux reprennent la Basse-Alsace et se fixent au sud de Rosheim. Elle assiste d'assez près, sans toutefois être impliquée, à la bataille de Turckheim, qui voit la victoire de l'armée française commandée par Turenne. Après la paix de Nimègue en 1678, <text:s/>la France subisse encore une série de guerres, mais l'Alsace n'est plus concernée directement.</text:p>
      <text:p text:style-name="P6"/>
      <text:p text:style-name="P5"/>
      <text:list xml:id="list146538763" text:style-name="L9">
        <text:list-item>
          <text:p text:style-name="P43">L'économie de Rosheim :</text:p>
        </text:list-item>
      </text:list>
      <text:p text:style-name="P8"/>
      <text:list xml:id="list1586818138" text:style-name="L10">
        <text:list-item>
          <text:p text:style-name="P44">l'administration de la ville :</text:p>
        </text:list-item>
      </text:list>
      <text:p text:style-name="P8"/>
      <text:p text:style-name="P13"><text:tab/>Pendant toute la période moderne, Rosheim est soumise à des réglementations très bien définies, dont nous avons connaissance grâce aux statuts de la ville de 1528, que l'on a retrouvé dans les archives départementales. Tout d'abord, ces statuts nous renseigne sur la composition de l'administration de la ville.</text:p>
      <text:p text:style-name="P13"><text:soft-page-break/><text:tab/><text:span text:style-name="T6">On a 90 fonctions municipales, d'importance très variable. Leur renouvellement se fait chaque année, en trois fois. La magistrature la plus haute est le </text:span><text:span text:style-name="T10">Stettmeister</text:span><text:span text:style-name="T6">, aussi </text:span><text:span text:style-name="T6">appelé bourgmestre à la fin du XVIe siècle. On a quatre </text:span><text:span text:style-name="T10">Stettmeister</text:span><text:span text:style-name="T6">, qui se relaient tous les six mois (puis tous les trois mois au XVIIIe siècle), pour limiter leur influence. Cependant, il y a toujours un risque, car les </text:span><text:span text:style-name="T10">Stettmeister</text:span><text:span text:style-name="T6"> sont élus à vie. Leur élection se fait à « la pluralité des voix du corps du Magistrat, composé de quatre bourguemaitres, huit conseillers et huit tribus »</text:span><text:span text:style-name="T6"><text:note text:id="ftn10" text:note-class="footnote"><text:note-citation>10</text:note-citation><text:note-body><text:p text:style-name="Footnote">MULLER Christine, « les statuts de la ville de Rosheim, <text:span text:style-name="T15">Rosheim, douze siècles d'histoire</text:span><text:span text:style-name="T16">, n°66 (1978), p.19</text:span></text:p></text:note-body></text:note></text:span><text:span text:style-name="T6">. Leurs compétences sont très hétérogènes : le </text:span><text:span text:style-name="T10">Stettmeister</text:span><text:span text:style-name="T6"> en place doit gérer les finances de la ville, fixer le montant des tailles en vin et en argent, maintenir la paix dans l'enceinte de la cité, rendre la justice en compagnie du Conseil (</text:span><text:span text:style-name="T10">Rat</text:span><text:span text:style-name="T6">), mais aussi veiller à la propreté des rues et des chemins. Tous les autres fonctionnaires et les corporations doivent lui obéir. Il est le gardien des sceaux de la ville et des clés des trois portes fortifiées de la cité. Cependant, il doit aussi remplir certaines obligations : il se doit </text:span><text:span text:style-name="T6">de toujours agir pour les intérêts de la ville et des habitants, il doit tenter de conserver leurs privilèges et leurs libertés et éviter tout désagrément à la cité.</text:span></text:p>
      <text:p text:style-name="P13"><text:tab/>Le <text:span text:style-name="T15">rat</text:span><text:span text:style-name="T16">, le Conseil de la ville, doit s'occuper de rendre la justice, de gérer la vie économique de Rosheim, de décider si une personne est digne d'obtenir le droit de bourgeoisie et doit maintenir la paix intérieure et extérieure. </text:span><text:span text:style-name="T6">Pour devenir conseiller, il faut être bourgeois, prêter serment de servir les intérêts de la ville et de ses habitants et de ne pas divulguer les affaires secrètes survenues pendant l'exercice de son mandat</text:span><text:span text:style-name="T6"><text:note text:id="ftn11" text:note-class="footnote"><text:note-citation>11</text:note-citation><text:note-body><text:p text:style-name="Footnote">MULLER Christine, « les statuts ... », p.19</text:p></text:note-body></text:note></text:span><text:span text:style-name="T6">. Les </text:span><text:span text:style-name="T6">élections ont lieu tous les ans. Seul la moitié du </text:span><text:span text:style-name="T10">rat</text:span><text:span text:style-name="T6"> est renouvelée chaque année. En ce qui concerne le tribunal, il est composé de neuf juges, choisis par le Conseil chaque année. Ils se doivent de respecter l'esprit de justice et d'équité. Le personnel municipal comprend également trois avocats. Les peines infligées peuvent aller de l'amende à la prison et au bannissement définitif. Rosheim entretient également un greffier, qui est quelque fois étranger.</text:span></text:p>
      <text:p text:style-name="P10">Pour faire respecter l'ordre et répartir la garde, le <text:span text:style-name="T15">Stettmeister</text:span> et le Conseil disposent d'un sergent de ville. Au XVIIe siècle, il loge directement dans l'hôtel de ville, mais dès 1760, lors de la construction de la nouvelle mairie, on lui construit une maison à part.</text:p>
      <text:p text:style-name="P10"><text:soft-page-break/></text:p>
      <text:p text:style-name="P10"><text:tab/>L'obtention du droit de bourgeoisie est une affaire très complexe. Être bourgeois, cela signifie pouvoir participer aux affaires de la cité. Celui qui souhaite devenir bourgeois doit d'abord adresser une requête au <text:span text:style-name="T15">rat</text:span> de la ville. Après cela, il dispose de cinq ans, pendant lesquels il peut quitter sans problème la ville. Durant cette période, il doit payer la taille, participer aux corvées, prendre son tour de garde et promet d'obéir aux statuts de la ville. Il accède alors au titre de « manant ». Au bout de ces cinq années, il devient bourgeois héréditaire, à condition de payer 5 schillings<text:note text:id="ftn12" text:note-class="footnote"><text:note-citation>12</text:note-citation><text:note-body><text:p text:style-name="P32"><text:span text:style-name="T17">Ancienne unité monétaire de l</text:span><text:span text:style-name="T4">'Autriche</text:span><text:span text:style-name="T17"> de 1925 à 2002.</text:span></text:p></text:note-body></text:note> et de fournir un certificat de naissance et d'apprentissage. Il est alors inscrit dans un registre spécifique à la ville, ce qui signifie qu'il ne peut être bourgeois que dans une ville à la fois. Si un bourgeois souhaite, pour des raisons valables, résilier son droit de bourgeoisie, il doit présenter ses arguments lors d'une entrevue avec le <text:span text:style-name="T15">Stettmeister</text:span>. S'il désire en plus quitter la ville, il doit abandonner à la ville un dixième de sa fortune. Les femmes ne peuvent obtenir le droit de bourgeoisie que par mariage et uniquement depuis 1754.</text:p>
      <text:p text:style-name="P10"/>
      <text:list xml:id="list1648226350" text:continue-numbering="true" text:style-name="L10">
        <text:list-item>
          <text:p text:style-name="P45">Les métiers et les corporations :</text:p>
        </text:list-item>
      </text:list>
      <text:p text:style-name="P11"/>
      <text:p text:style-name="P13">En dehors de l'organisation administrative, les statuts de la ville et autres documents nous renseignent également sur la structure de l'économie depuis la Renaissance et sur les différentes corporations existant à Rosheim vers le milieu du XVIIIe siècle.</text:p>
      <text:p text:style-name="P13"><text:tab/>Dès la Renaissance, Rosheim est le centre d'une intense activité artisanale. Celles ci permettent aux habitants de trouver directement sur place les produits nécessaires à la vie quotidienne (tels que le pain, la viande, le vin ou les habits), mais aussi un certain nombre de produits manufacturés très utiles (comme les fers à cheval, les vases, les tonneaux à vin, …). Il y a également beaucoup d'autres métiers, mais nous en reparlerons. Des documents de 1656 nous apprennent qu'à cette date, la ville a décidé de faire afficher les marchés hebdomadaires des villes voisines. Dès le début du XVIIIe siècle, deux foires annuelles sont mises en place : une le dimanche de <text:span text:style-name="T15">Laetare</text:span><text:span text:style-name="T16"><text:note text:id="ftn13" text:note-class="footnote"><text:note-citation>13</text:note-citation><text:note-body><text:p text:style-name="Footnote">Quatrième dimanche du Carême.</text:p></text:note-body></text:note></text:span><text:span text:style-name="T16"> et l'autre le lundi de Pentecôte.</text:span></text:p>
      <text:p text:style-name="P13"><text:span text:style-name="T16"><text:tab/>Les statuts de la ville nous renseigne sur la réglementation de la fabrication et de la </text:span><text:soft-page-break/><text:span text:style-name="T16">vente des denrées alimentaires de première nécessité que sont le pain, la viande et le vin, mais ils ne nous disent rien sur les marchés et la production artisanale. En ce qui concerne </text:span><text:span text:style-name="T16">le contrôle des denrées alimentaires, Rosheim entretient un personnel spécialisé pour chaque secteur. Les inspecteurs chargés de surveiller les boulangers sont trois, ce qui permet d'éviter toute tentative de corruption. Ils sont appelés « </text:span><text:span text:style-name="T15">Brotschauer</text:span><text:span text:style-name="T16"> » et sont nommés chaque année. Ils doivent rendre visite à chaque </text:span><text:span text:style-name="T16">boulanger pour vérifier que ces derniers font des pains assez gros et assez lourds, faute de quoi ils sanctionnent les boulangers d'une amende de 5 schillings. En effet, les meuniers et boulangers passent pour être des tricheurs, ainsi que l'attestent de nombreux dictons. Ils vérifient également la marchandise chez les revendeurs, pour être certains que ceux-ci n'ont pas acheté de pains trop petits. Par la suite, le </text:span><text:span text:style-name="T15">Stettmeister</text:span><text:span text:style-name="T16"> impose également que des fournées de pain soient faites chaque mardi et chaque vendredi. En ce qui concerne la viande, les règlements sont encore plus stricts, car la viande est un grand vecteur de maladies. Les inspecteurs des </text:span><text:span text:style-name="T16">boucheries doivent examiner les viandes débitées et décréter publiquement si elles sont avariées ou non. La viande sur pied étant souvent importée de très loin (de France et d'Allemagne, d'après les comptes), ils vérifient également la santé des bêtes lors de leur arrivée en ville</text:span><text:span text:style-name="T16"><text:note text:id="ftn14" text:note-class="footnote"><text:note-citation>14</text:note-citation><text:note-body><text:p text:style-name="Footnote">A l'époque, on vérifiait si la langue de l'animal était saine pour établir un diagnostic.</text:p></text:note-body></text:note></text:span><text:span text:style-name="T16">. Un article relatif aux bouchers, trouvé dans les statuts de la ville, nous apprend que les viandes consommées sont d'origine porcine, ovine et caprine. En plus de la viande, les inspecteurs sont aussi chargés d'examiner les poissons.</text:span></text:p>
      <text:p text:style-name="P16"/>
      <text:p text:style-name="P16"><text:tab/>On est assez mal renseigné sur les diverses corporations présentes dans la ville à l'époque moderne. Les statuts de la ville nous apprennent que le <text:span text:style-name="T15">Stettmeister</text:span> lui-même doit approuver les règlements des corporations et fixer les salaires. Les chefs de ces corporations doivent prêter serment au <text:span text:style-name="T15">Stettmeister</text:span>. De plus, un document de 1750 nous dit que les métiers de la ville sont regroupés en neuf corps.</text:p>
      <text:p text:style-name="P13"><text:span text:style-name="T16">Tout d'abord, on a les charpentiers, les tailleurs de pierre et les maçons. <text:s/>Le corps est dirigé par deux chefs d'atelier dans chacun des domaines. Les tailleurs de pierre sont très présent à Rosheim, car la ville à la chance de posséder des carrières de pierre dans les environs, auxquelles viennent s'ajouter des carrières de grès dès la Renaissance. Les chefs d'ateliers </text:span><text:soft-page-break/><text:span text:style-name="T16">sont appelé « </text:span><text:span text:style-name="T15">Grubmeister</text:span><text:span text:style-name="T16"> », et ce sont souvent des tailleurs de pierre eux-mêmes. Les charpentiers, quand à eux, sont dirigés par les « </text:span><text:span text:style-name="T15">Werckmeister</text:span><text:span text:style-name="T16"> » depuis le XVe siècle. Les </text:span><text:span text:style-name="T16">nombreuses maisons à colombage qu'on peut encore apercevoir aujourd'hui témoignent du savoir-faire des charpentiers de l'époque</text:span><text:span text:style-name="T16"><text:note text:id="ftn15" text:note-class="footnote"><text:note-citation>15</text:note-citation><text:note-body><text:p text:style-name="Footnote">MULLER Christine, <text:span text:style-name="T16">« Le charpentier », </text:span><text:span text:style-name="T15">Rosheim, emblèmes de métiers d'autrefois</text:span><text:span text:style-name="T16">, 1987, p.48.</text:span></text:p></text:note-body></text:note></text:span><text:span text:style-name="T16">. Le chantier à bois de Rosheim est situé devant la porte nord de la ville. Jusqu'au début du XVIe siècle, les charpentiers sont également chargés de réaliser une partie de l'aménagement intérieur des maisons (par la suite, ce sera le travail des menuisiers). On voit que l'on a très peu d'informations sur les charpentiers à Rosheim.</text:span></text:p>
      <text:p text:style-name="P16">Le deuxième corps cité est celui des charrons. On sait très peu de choses de cette corporation, à part qu'elle était dirigée par six membres (dont un chef d'atelier) et qu'elle est couplée avec les villes de Sélestat, Colmar et Ensisheim.</text:p>
      <text:p text:style-name="P16">Les tisserands, les bonnetiers et chapeliers et les tailleurs d'habits forment trois autres corps, souvent mis en commun à cause de leurs appartenances aux métiers du textile. Les tailleurs d'habits sont dirigés par trois chefs d'ateliers, tandis que les deux autres corps sont dirigés par un seul chef d'atelier. Une partie de la matière première nécessaire à ces métiers est produite sur place : il s'agit de l'élevage de moutons et de la culture de plantes textiles (comme le chanvre).</text:p>
      <text:p text:style-name="P13">Les meuniers et boulangers forment une corporation très importante. Elle n'est dirigée que par un chef d'atelier. La présence de meuniers est confirmée dès 1760, date à laquelle on recense déjà cinq moulins sur le Rosenmeer<text:note text:id="ftn16" text:note-class="footnote"><text:note-citation>16</text:note-citation><text:note-body><text:p text:style-name="Footnote">Rivière traversant la ville de part en part.</text:p></text:note-body></text:note> à l'extérieur de la ville. Dans les statuts de la corporation, renouvelés en 1723, on a quelques détails importants : on apprend par exemple que les meuniers ne peuvent pas moudre du grain pour un boulanger n'appartenant pas à la corporation. En ce qui concerne les boulangers, l'abondance d'emblèmes représentant un bretzel et un pain long montre que ce métier est sur-représenté (le pain étant la base de la nourriture populaire). L'importance de ce métier explique pourquoi le <text:span text:style-name="T15">Stettmeister</text:span> porte une attention toute particulière à la surveillance des boulangers, comme nous l'avons vu plus haut. Les statuts de la ville nous apprennent que les boulangers sont répartis en plusieurs sous-catégories, selon leurs spécialités (revendeurs, boulangers à domicile, boulangers de pain blanc et fabricants de pain de seigle).</text:p>
      <text:p text:style-name="P10"><text:soft-page-break/>Le septième corps est celui des cordonniers. Dirigés par trois chefs d'ateliers, les cordonniers comptent parmi les plus anciens artisans de la cité. Comme il semblerait que Rosheim n'a jamais eu de tannerie, les cordonniers doivent s'approvisionner en cuir à l'extérieur de la ville, principalement à Mutzig et Obernai.</text:p>
      <text:p text:style-name="P10">L'avant-dernière corporation est celle des maréchaux-ferrants et des cloutiers, dirigée par un chef d'atelier. Par maréchaux-ferrants, il faut aussi comprendre les forgerons, car les textes anciens ne font pas la distinction. Les matières premières sont difficiles à trouver : la ville détient le monopole du commerce du fer et l'approvisionnement en charbon de bois est tellement difficile que les quatre maréchaux-ferrants de Rosheim sont obligés, en 1762, d'adresser une requête à l'intendant d'Alsace. Le travail du maréchal-ferrant ne s'arrête pas à ferrer les chevaux : ils achèvent également le travail d'autres artisans, comme les charrons (ferrures des roues, des caisses, …), font tous les travaux de ferronnerie et, de part leur métier, sont aussi vétérinaires.</text:p>
      <text:p text:style-name="P10">Le dernier corps est celui des tonneliers et cuvetiers, que nous verrons dans la partie qui va suivre.</text:p>
      <text:p text:style-name="P10"><text:tab/>Des emblèmes, encore visibles de nos jours, attestent de la présence d'autres corps de métiers, vraisemblablement disparus (comme les tuiliers ou les potiers) ou qui ne forment tout simplement pas une corporation au sens exact du terme (comme les agriculteurs ou les marchands).</text:p>
      <text:p text:style-name="P10"/>
      <text:list xml:id="list876155703" text:continue-numbering="true" text:style-name="L10">
        <text:list-item>
          <text:p text:style-name="P45">Le vin, une denrée importante :</text:p>
        </text:list-item>
      </text:list>
      <text:p text:style-name="P11"/>
      <text:p text:style-name="P17"><text:tab/>L’histoire vinicole de l’Alsace toute entière à été marquée par des périodes d’abondance, suivie de périodes tragiques.</text:p>
      <text:p text:style-name="P17">La ville de Rosheim étant située dans des collines peu élevées, les <text:s/>vignes sont essentiellement de type tapis, c’est à dire qu’elles sont attachées à des échalas (croisés de manière à former des carreaux) sur lesquels elles s’étendent de manière à former un espèce de tapis sur le dessus. Le vin produit est essentiellement blanc (sylvaner, riesling,...), mais le vin rouge reste présent. L'habitat vigneron est dominant sur les collines sous-vosgiennes, au détriment des fermes d'agriculteurs, ce qui nous confirme que la viticulture a une place <text:soft-page-break/>très importante à Rosheim.</text:p>
      <text:p text:style-name="P19"><text:span text:style-name="T18">Les descriptions concernant les vignes avant le XVIe siècle sont peu nombreuses. Pour la </text:span><text:span text:style-name="T18">plupart des historiens, le XVIe siècle est considéré comme l’âge d’or de la viticulture alsacienne. A Rosheim, la vigne est cultivée de manière importante, même sur des terrains qui ne lui sont pas favorables. Vers 1760, 26% de la surface du ban de Rosheim sont couverts de vignes et 56% des terres arables, 270 hectares de vignes sont encore exploitées en 1893</text:span><text:span text:style-name="T18"><text:note text:id="ftn17" text:note-class="footnote"><text:note-citation>17</text:note-citation><text:note-body><text:p text:style-name="Footnote">MULLER Christine, « Le vigneron », <text:span text:style-name="T15">Rosheim, emblèmes de métiers d'autrefois</text:span><text:span text:style-name="T16">, 1987, p.12</text:span></text:p></text:note-body></text:note></text:span><text:span text:style-name="T18">. A Rosheim, on a retrouvé plusieurs emblèmes de vignerons et de tonneliers datant d'entre 1550 et 1624, ce qui prouve que la </text:span><text:span text:style-name="T18">viticulture était très présente à cette époque.</text:span></text:p>
      <text:p text:style-name="P17">Le vin est exporté un peu partout, mais particulièrement aux Pays-Bas et dans les grandes villes comme Cologne, Bruxelles, Francfort, ... . Cependant, vers la fin du siècle, un brusque refroidissement climatique met fin à cette apogée de la viticulture alsacienne. L'évènement marquant de ce siècle est la fermeture de l’administration de Strasbourg chargée de prélever les taxes sur le vin en 1565 (aussi appelée l’octroi). Cette mesure permet de limiter les exportations pour lutter contre la hausse des prix liée à un mauvais rendement dû à de mauvaises récoltes.</text:p>
      <text:p text:style-name="P17">Le XVIIe siècle est donc placé sous le signe du déclin. C’est avant tout un siècle de guerre (il n’y a eu en tout et pour tout que quatre années de paix). Ce dernier est en partie dû au traité de Westphalie (1648) qui, à cause des préjugés qu’il engendre à propos de l’Alsace, font changer les opinions sur la qualité du vin alsacien. De plus, les mauvaises récoltes sont beaucoup plus fréquentes que pendant le siècle précédant. La guerre de Trente ans a profondément marqué le vignoble rosheimois. En effet, outre les dégâts infligés à la terre elle-même, on assiste à une absence de la main d’oeuvre nécessaire pour les travaux des vignes et à un pillage de vins par les troupes ennemies, notamment celles de Mansfeld. Le prix du vin monte en flèche, tandis que les salaires se font moins élevés (baisse du pouvoir d’achat). Cependant, au lendemain de la guerre, les vignobles sont très vite rétablis, mais ce n’est pas sans problèmes (en effet, certaines personnes en profite pour augmenter la surface de leurs vignobles : c’est un prémices de la situation du XVIIIe siècle).</text:p>
      <text:p text:style-name="P17">Le XVIIIe siècle est marqué par l’envahissement des plaines par les ceps de vignes. Bien <text:soft-page-break/>que des arrêtés soient promulgués pour empêcher cette extension (le 16 janvier 1731, un arrêt du conseil d’Etat interdit la plantation de ceps sans permission préalable), le nombre de vignes augmente peu à peu. La ville de Rosheim est moins touchée par cet expansionnisme du fait de sa situation géographique. Ce siècle est aussi caractérisé par la reprise du commerce du vin avec les autres pays. De plus, on voit le nombre de fraudeurs (personnes <text:s/>colorant le vin blanc pour le faire passer pour du rouge) augmenter.</text:p>
      <text:p text:style-name="P17">La forte production de vin dans le canton de Rosheim est attestée par la présence d'une corporation de tonneliers. On les retrouve déjà cités dans les plus anciens documents concernant la ville de Rosheim. Ils sont, entre autres, cités dans les statuts de la ville de 1528. Il y est dit qu'aucun tonnelier ne peut devenir gourmet, pour prévenir toutes tentatives de fraude<text:note text:id="ftn18" text:note-class="footnote"><text:note-citation>18</text:note-citation><text:note-body><text:p text:style-name="Footnote">MULLER Christine, « Le tonnelier », <text:span text:style-name="T15">Rosheim, emblèmes de métiers d'autrefois</text:span><text:span text:style-name="T16">, 1987, p.24</text:span></text:p></text:note-body></text:note>. Il y est encore fait mention dans un texte datant du XVIIe siècle, qui stipule que chaque bourgeois voulant vendre du vin est libre de faire venir dans sa cave le tonnelier de son choix<text:note text:id="ftn19" text:note-class="footnote"><text:note-citation>19</text:note-citation><text:note-body><text:p text:style-name="Footnote">MULLER Christine, « Le tonnelier... », p.24</text:p></text:note-body></text:note>.</text:p>
      <text:p text:style-name="P10">Le règlement concernant les gourmets précise qu'ils doivent obéissance au Magistrat. Pour des raisons financières (on craint les fraudes), ils ne peuvent pas faire partie du Conseil. Ils ont également comme mission de servir d'intermédiaires pour l'achat et la vente du vin<text:note text:id="ftn20" text:note-class="footnote"><text:note-citation>20</text:note-citation><text:note-body><text:p text:style-name="Footnote">La vente ou l'achat de vin en dehors de la ville est interdit, car la réglementation est pensée en premier pour sauvegarder les intérêts de la ville.</text:p></text:note-body></text:note>, pour la <text:s/>collecte des droits sur les boissons et veillent à l'égalité des prix entre les différentes classes<text:note text:id="ftn21" text:note-class="footnote"><text:note-citation>21</text:note-citation><text:note-body><text:p text:style-name="Footnote">MULLER Christine, « les statuts de la ville de Rosheim », <text:span text:style-name="T15">Rosheim, douze siècles d'histoire</text:span><text:span text:style-name="T16">, n°66 (1978), p.29</text:span></text:p></text:note-body></text:note>. Ils sont souvent amenés à exercer des fonctions de police, car ils sont chargés de poursuivre les personnes pouvant porter préjudice à la ville et surveillent la forêt. La vente du vin dans les auberges fait également l'objet de nombreux articles et règlements (par exemple, les aubergistes sont convoqués chaque année par le magistrat et doivent jurer de ne pas couper leurs vins).</text:p>
      <text:p text:style-name="P10"/>
      <text:p text:style-name="P10"/>
      <text:list xml:id="list1926604779" text:style-name="L11">
        <text:list-item>
          <text:p text:style-name="P57">Une ville importante pour les juifs :</text:p>
        </text:list-item>
      </text:list>
      <text:p text:style-name="P26"/>
      <text:list xml:id="list414179046" text:style-name="L12">
        <text:list-item>
          <text:p text:style-name="P58">les juifs à Rosheim :</text:p>
        </text:list-item>
      </text:list>
      <text:p text:style-name="P27"><text:soft-page-break/></text:p>
      <text:p text:style-name="P16"><text:tab/>La présence des juifs en Alsace est attestée depuis longtemps. A Rosheim en particulier, un texte de 1215 fait déjà mention de leur présence au sein de la ville. Cependant, l'acceptation des juifs comme une communauté organisée, avec un lieu de culte, ne date que de 1349 environ.</text:p>
      <text:p text:style-name="P16"><text:tab/>Il est de notoriété commune que Rosheim a, de tout temps (sauf pendant les grandes périodes de persécutions), accueilli les familles juives sans trop de problème. Au début, le <text:span text:style-name="T15">Stettmeister</text:span> ne permet qu'à huit familles de venir s'établir en ville, car les juifs acceptent d'exercer les métiers considérés comme « impurs » pour les catholiques (tel que le trafic de vieux métaux, de peaux d'animaux, la boucherie, …). Cette limite va être étendue à 16 en 1693 et atteint finalement 53 en 1784<text:note text:id="ftn22" text:note-class="footnote"><text:note-citation>22</text:note-citation><text:note-body><text:p text:style-name="P29"><text:span text:style-name="T16">MULLER Christine, « Les juifs dans le canton », </text:span><text:span text:style-name="T15">D'un millénaire à l'autre, le Canton de Rosheim</text:span><text:span text:style-name="T16">, 2001, p.37.</text:span></text:p></text:note-body></text:note>. L'admission des juifs dans la ville se fait en payant un droit de protection et un droit d'habitation, tout deux établis par Frédéric II. Une première synagogue voit le jour en 1720, mais elle est détruite par un incendie en 1731 et sa reconstruction sera interdite avant 1833.</text:p>
      <text:p text:style-name="P16">Près de Rosheim se trouve le cimetière juif de Rosenwiller. La présence de ce cimetière semble déjà confirmée en 1366<text:note text:id="ftn23" text:note-class="footnote"><text:note-citation>23</text:note-citation><text:note-body><text:p text:style-name="P29">MARTINEZ Raymond, <text:span text:style-name="T15">Encyclopédie de l'Alsace : Volume 11</text:span>, 1985, p.6510.</text:p></text:note-body></text:note>, avec l'établissement d'une charte autorisant la ville à collecter un droit de péage pour chaque juif passant dans la banlieue de Rosheim. Jusqu'en 1727, il est interdit de dresser une palissade autour du cimetière, ou même d'édifier une pierre tombale. En 1727, une palissade est mise en place et en 1749, on construit le premier mur. Les plus grands rabbins y sont enterrés, dont Josselmann de Rosheim, porte-parole des juifs auprès de l'empereur, dont nous parlerons dans la dernière partie. Les symboles ornant les pierres tombales nous donnent des indications précises : les mains étendues se touchant par le pouce sont caractéristiques des Kahn (descendants de la tribu d'Aaron), tandis que les cruches sont plutôt réservées aux Lévy (les descendants des lévites<text:note text:id="ftn24" text:note-class="footnote"><text:note-citation>24</text:note-citation><text:note-body><text:p text:style-name="P30">Prêtres qui se devaient de laver leurs mains avant la bénédiction des offrandes.</text:p></text:note-body></text:note>)<text:note text:id="ftn25" text:note-class="footnote"><text:note-citation>25</text:note-citation><text:note-body><text:p text:style-name="P31"><text:span text:style-name="T21">TRENDEL Guy, « Rosheim, la ville à la rose », </text:span><text:span text:style-name="T22">Les chemins de l'insolite en Alsace</text:span><text:span text:style-name="T23">, 1984, p.130.</text:span></text:p></text:note-body></text:note>.</text:p>
      <text:p text:style-name="P14"/>
      <text:p text:style-name="P14"><text:tab/>La situation des juifs dans l'Alsace a connu beaucoup de changements, en bien ou en mal, au cours de l'époque moderne. Plusieurs mesures sont prises dès 1234 par <text:soft-page-break/>l'empereur Conrad pour protéger ce peuple persécuté en grande partie parce qu'ils pratiquent l'usure et ne partagent pas la foi catholique. L'empereur les déclarent donc « serfs de la chambre impériale », ce qui signifie qu'il considère les juifs comme lui étant directement affiliés, ce qui les protègent dans une certaine mesure. En contrepartie, il se réserve le droit de fixer leurs impôts. Ces différentes décisions provoquent un courant de haine parmi le reste de la population, très vite suivis de massacres. Le point de départ est l'assassinat d'un gentilhomme en Franconie. Des fanatiques persuadent la population que les assassins sont juifs et commencent une persécution à grande échelle. Ce mouvement gagne vite l'Alsace et des bandes paysannes se forment. Des villes se liguent pour <text:s/>combattre les persécuteurs, dont Rosheim, et on arrive vite à une paix provisoire.</text:p>
      <text:p text:style-name="P14">Provisoire, car très vite le peuple se laisse persuader que les juifs sont responsables de la Peste Noire de 1348. Les villes n'ont alors d'autres choix que de chasser les juifs pour contenter la population (certaines villes, dont Rosheim, ne sont pas touchées par ce mouvement). Les attaque contre le peuple hébreu reprennent vers la fin du XVe siècle, lors du passage des confédérés suisses. Enfin, en 1497, l'empereur Maximilien agit en faveur des juifs et ordonne aux différentes villes de rouvrir leurs portes. Cependant, les prêts ainsi que la résidence à l'intérieur des villes leur sont toujours interdits. En 1520, Charles Quint renouvelle la protection accordée aux juifs.</text:p>
      <text:p text:style-name="P15">Lors de l'occupation française, le roi Louis XIV les prend sous sa protection et confirme les privilèges qu'ils avaient déjà acquis sous le Saint Empire. Après le traité de Westphalie, ils doivent payer un droit de protection à la couronne. Tout au long du XVIIIe siècle, les juifs bénéficient <text:s/>d'un grand avantage à Rosheim : il ont le monopole du commerce. Des ordonnances successives vont les mettre sur un pied d'égalité avec les autres citoyens, notamment pour la participation aux charges des troupes prenant leurs quartiers d'hiver dans la région.</text:p>
      <text:p text:style-name="P28"/>
      <text:list xml:id="list1928470395" text:continue-numbering="true" text:style-name="L12">
        <text:list-item>
          <text:p text:style-name="P59">Josselmann, un rosheimois important :</text:p>
        </text:list-item>
      </text:list>
      <text:p text:style-name="P33"/>
      <text:p text:style-name="P28"><text:tab/>Je vais maintenant aborder une personnalité juive qui a joué un rôle important dans les affaires de Rosheim pendant le XVIe siècle. Il s'agit de Josselmann de Rosheim, Joseph <text:soft-page-break/>Loans de son vrai nom. Josselmann est probablement né vers 1480 à Haguenau. On ne connait presque rien sur son enfance et sur sa jeunesse. Les premières informations que l'on possède datent de l'époque où il gagne sa vie en tant que marchand et prêteur. A ses débuts, il va travailler pour aider la communauté juive de Basse-Alsace. Il s'illustre pour la première fois en 1507, pour faire annuler le traité d'expulsion des juifs de Colmar. Il se rend directement auprès de l'empereur et obtient gain de cause. Son action lui vaut, en 1510, le titre de « <text:span text:style-name="T11">parnass ou-manhig </text:span><text:span text:style-name="T7">» (Guide et chef) des juifs en Basse-Alsace. En tant que tel, il a le droit de publier des décrets et de bannir les membres rebelles. Mais il a également des obligations : il doit défendre les membres de la communauté contre les inégalités. Il va devenir le </text:span><text:span text:style-name="T11">Chtadlan</text:span><text:span text:style-name="T11"><text:note text:id="ftn26" text:note-class="footnote"><text:note-citation>26</text:note-citation><text:note-body><text:p text:style-name="Footnote">Littéralement, le « juif de cour ».</text:p></text:note-body></text:note></text:span><text:span text:style-name="T7"> des juifs allemands pendant plus de quarante ans, auprès des empereur Maximilien Ier et Charles Quint.</text:span></text:p>
      <text:p text:style-name="P13"><text:span text:style-name="T7"><text:tab/>Pendant la première partie de son existence, il s'installe à Mittelbergheim comme marchand et prêteur. En 1514, il va être accusé, ainsi que d'autres juifs, d'avoir profaner des hosties consacrées. Josselmann va réussir à prouver son innocence, mais il sera quand même emprisonné pendant plusieurs mois. A la suite de ces événements, il va s'établir à Rosheim, où il restera jusqu'à sa mort en mars 1554. En 1515, il vient en aide à ses frères d'Obernai et les sauve de l'expulsion. On le retrouve également en 1525, pendant la Guerre des Paysans, lorsqu'il sauve la ville du pillage en négociant le départ des troupes paysannes. Devenant de plus en plus connu, il reçoit bientôt le titre de </text:span><text:span text:style-name="T11">Befehlshaber</text:span><text:span text:style-name="T7"> (c'est à dire chef) de tous les Juifs de l'empire allemand. En 1520, il obtient une lettre de protection <text:s/>de Charles Quint pour tous les juifs d'Allemagne, lettre confirmée en 1530 par l'édit d'Innsbruck. Il va ensuite parcourir l'empire de long en large et s'illustrer dans des contrées éloignées de l'Alsace (comme la Bohême et la Saxe, par exemple).</text:span></text:p>
      <text:p text:style-name="P13"><text:tab/>En 1543, Josselmann doit se défendre contre un pamphlet de Luther, intitulé <text:span text:style-name="T12">Von den Juden und ihrer Lüguen</text:span><text:span text:style-name="T9"> (</text:span><text:span text:style-name="T12">Les Juifs et leurs mensonges</text:span><text:span text:style-name="T9">). Ce pamphlet provoque de grands remous et des persécutions envers les juifs dans plusieurs régions protestantes. Josselmann s'empresse de réfuter les accusations de Luther à l'aide d'une pétition qu'il fait parvenir au </text:span><text:span text:style-name="T12">Stettmeister</text:span><text:span text:style-name="T9"> de Strasbourg. En 1541, il évite que soit accepté un édit qui aurait interdit aux juifs de réaliser des transactions monétaires. De même, en 1544 à la Diète de </text:span><text:soft-page-break/><text:span text:style-name="T9">Spire, il obtient de l'empereur une nouvelle lettre de protection et le droit d'imposer des taux d'intérêts plus élevés aux chrétiens, car eux-même payent des impôts plus lourds.</text:span></text:p>
      <text:p text:style-name="P61"><text:tab/>Il termine sa vie à Rosheim en 1554. Il est enterré dans le cimetière juif de Rosenwiller.</text:p>
      <text:p text:style-name="P61"/>
      <text:p text:style-name="P61"/>
      <text:p text:style-name="P62">CONCLUSION<text:span text:style-name="T29"> </text:span>:</text:p>
      <text:p text:style-name="P62"><text:span text:style-name="T29"/></text:p>
      <text:p text:style-name="P62"><text:span text:style-name="T29"><text:tab/>En conclusion, on peut dire que Rosheim a été une ville florissante pendant le Moyen Age, faisant même partie de la Décapole. Par la suite, le passage des troupes de Mansfeld et de l'armée suédoise ont laissé des plaies béantes à la ville, qui ne retrouvera plus jamais la richesse et l'importance politique qu'elle occupait. On voit que cette économie était très diversifié et repose en grande partie sur le commerce du vin. Rosheim est restée une ville catholique dans une région occupée principalement par les protestants, mais elle a su faire preuve d'un grand laxisme au niveau des confessions, acceptant tout autant les juifs que les protestants qui voulaient s'établir en ville. Pendant la période contemporaine, Rosheim a réussi à remonter la pente et a été le lieu de naissance et de résidence de grands personnages (comme Jean-Marie Lehn, la famille Spindler ou encore Modeste Andlauer). </text:span></text:p>
      <text:p text:style-name="P62"><text:span text:style-name="T29"/></text:p>
      <text:p text:style-name="P62"><text:span text:style-name="T29"/></text:p>
      <text:p text:style-name="P62"><text:span text:style-name="T29"/></text:p>
      <text:p text:style-name="P62"><text:span text:style-name="T29"/></text:p>
      <text:p text:style-name="P62"><text:span text:style-name="T29"/></text:p>
      <text:p text:style-name="P62"><text:span text:style-name="T29"/></text:p>
      <text:p text:style-name="P62"><text:span text:style-name="T29"/></text:p>
      <text:p text:style-name="P62"><text:span text:style-name="T29"/></text:p>
      <text:p text:style-name="P62"><text:span text:style-name="T29"/></text:p>
      <text:p text:style-name="P62"><text:span text:style-name="T29"/></text:p>
      <text:p text:style-name="P64"><text:span text:style-name="T29"/></text:p>
      <text:p text:style-name="P65"><text:soft-page-break/>BIBLIOGRAPHIE</text:p>
      <text:list xml:id="list898244694" text:style-name="L14">
        <text:list-header>
          <text:p text:style-name="P46"/>
        </text:list-header>
        <text:list-item>
          <text:p text:style-name="P46">GLEIZES-BOBIN Jeanne, <text:span text:style-name="T15">Rosheim nous conte...</text:span><text:span text:style-name="T16">, Imprimerie F. PAILLART, Abbeville, 1973.</text:span></text:p>
          <text:p text:style-name="P48"/>
        </text:list-item>
        <text:list-item>
          <text:p text:style-name="P49">WOLLBRETT Alphonse, <text:span text:style-name="T15">La guerre des paysans 1525</text:span><text:span text:style-name="T16">, Société d'histoire et d'Archéologie de Saverne, 1975.</text:span></text:p>
          <text:p text:style-name="P52"/>
        </text:list-item>
        <text:list-item>
          <text:p text:style-name="P49"><text:span text:style-name="T16">RAPP Francis, « Rosheim au Moyen Age », dans </text:span><text:span text:style-name="T15">Rosheim, douze siècles d'histoire</text:span><text:span text:style-name="T16">, Saisons d'Alsace, Strasbourg, 1978.</text:span></text:p>
          <text:p text:style-name="P52"/>
        </text:list-item>
        <text:list-item>
          <text:p text:style-name="P49"><text:span text:style-name="T16">MULLER Christine, « Les statuts de la ville de Rosheim », dans </text:span><text:span text:style-name="T15">Rosheim, douze siècles d'histoire</text:span><text:span text:style-name="T16">, Saisons d'Alsace, Strasbourg, 1978.</text:span></text:p>
          <text:p text:style-name="P49"/>
        </text:list-item>
        <text:list-item>
          <text:p text:style-name="P49"><text:span text:style-name="T16">TROESTLER Alphonse, « Rosheim pendant la Guerre de Trente Ans – Quelques aspects politiques et militaires (1621-1634) », dans </text:span><text:span text:style-name="T15">Rosheim, douze siècles d'histoire</text:span><text:span text:style-name="T16">, Saisons d'Alsace, Strasbourg, 1978.</text:span></text:p>
        </text:list-item>
      </text:list>
      <text:p text:style-name="P50"/>
      <text:list xml:id="list1506182147" text:continue-numbering="true" text:style-name="L14">
        <text:list-item>
          <text:p text:style-name="P47"><text:span text:style-name="T26">TRENDEL Guy, </text:span><text:span text:style-name="T27">Les chemins de l'insolite en Alsace</text:span><text:span text:style-name="T28">, Editions COPRUR, Mulhouse, 1984</text:span></text:p>
        </text:list-item>
      </text:list>
      <text:p text:style-name="P50"/>
      <text:list xml:id="list1541051346" text:continue-numbering="true" text:style-name="L14">
        <text:list-item>
          <text:p text:style-name="P49">MARTINEZ Raymond, <text:span text:style-name="T15">Encyclopédie de l'Alsace : Volume 11</text:span>, Editions Publitotal Strasbourg, Strasbourg, 1985.</text:p>
          <text:p text:style-name="P52"/>
        </text:list-item>
        <text:list-item>
          <text:p text:style-name="P49"><text:span text:style-name="T16">MULLER Christine, </text:span><text:span text:style-name="T15">Rosheim, emblèmes de métiers d'autrefois</text:span><text:span text:style-name="T16">, Les amis de Rosheim, Rosheim, 1987.</text:span></text:p>
          <text:p text:style-name="P49"/>
        </text:list-item>
        <text:list-item>
          <text:p text:style-name="P49">TROESTLER Alphonse, <text:span text:style-name="T15">Images du patrimoine : Canton de Rosheim</text:span><text:span text:style-name="T16">, éd. Le Verger, Obernai, 1989.</text:span></text:p>
          <text:p text:style-name="P52"><text:soft-page-break/></text:p>
        </text:list-item>
        <text:list-item>
          <text:p text:style-name="P49"><text:span text:style-name="T16">POINSOT Gilbert, </text:span><text:span text:style-name="T15">Le Canton de Rosheim : l'habitat</text:span><text:span text:style-name="T16">, Guide découverte, Rosheim, 1997.</text:span></text:p>
        </text:list-item>
      </text:list>
      <text:p text:style-name="P53"/>
      <text:list xml:id="list1324643308" text:continue-numbering="true" text:style-name="L14">
        <text:list-item>
          <text:p text:style-name="P47"><text:span text:style-name="T28">MULLER Claude, </text:span><text:span text:style-name="T27">Les vins d'Alsace : histoire d'un vignoble</text:span><text:span text:style-name="T28">, Editions COPRUR, Strasbourg, 1999.</text:span></text:p>
        </text:list-item>
      </text:list>
      <text:p text:style-name="P53"/>
      <text:list xml:id="list1992046660" text:continue-numbering="true" text:style-name="L14">
        <text:list-item>
          <text:p text:style-name="P49"><text:span text:style-name="T16">MULLER Christine, </text:span><text:span text:style-name="T15">D'un millénaire à l'autre, le Canton de Rosheim</text:span><text:span text:style-name="T16">, Communauté de Communes du Canton de Rosheim, Colmar, 2001.</text:span></text:p>
          <text:p text:style-name="P52"/>
        </text:list-item>
        <text:list-item>
          <text:p text:style-name="P49"><text:span text:style-name="T16">STERN Selma, </text:span><text:span text:style-name="T15">L'Avocat des Juifs, Yossel de Rosheim</text:span><text:span text:style-name="T16">, Editions La Nuée Bleue, Strasbourg, 2008.</text:span></text:p>
          <text:p text:style-name="P49"/>
        </text:list-item>
        <text:list-item>
          <text:p text:style-name="P49">VOGLER Bernard, <text:span text:style-name="T15">La Décapole</text:span><text:span text:style-name="T16">, Editions La Nuée Bleue, Strasbourg, 2009.</text:span></text:p>
          <text:p text:style-name="P52"/>
        </text:list-item>
        <text:list-item>
          <text:p text:style-name="P49"><text:span text:style-name="T16">TRENDEL Guy, </text:span><text:span text:style-name="T15">L'Alsace au Moyen Âge. Chroniques insolites et véridiques d'un millénaire fascinant</text:span><text:span text:style-name="T16">, Editions La Nuée Bleue, Strasbourg, 2010.</text:span></text:p>
          <text:p text:style-name="P49"/>
        </text:list-item>
      </text:list>
      <text:p text:style-name="P55"><text:span text:style-name="T31">NETOGRAPHIE :</text:span></text:p>
      <text:p text:style-name="P54">Générale :</text:p>
      <text:p text:style-name="P50"/>
      <text:list xml:id="list2158255280" text:style-name="L15">
        <text:list-item>
          <text:p text:style-name="P51"><text:a xlink:type="simple" xlink:href="http://www.rosheim.com/129/260/histoire.html">http://www.rosheim.com/129/260/histoire.html</text:a><text:tab/>14 octobre 2010</text:p>
        </text:list-item>
      </text:list>
      <text:p text:style-name="P54"/>
      <text:p text:style-name="P54">Sur Jossel de Rosheim :</text:p>
      <text:p text:style-name="P50"/>
      <text:list xml:id="list585611796" text:continue-numbering="true" text:style-name="L15">
        <text:list-item>
          <text:p text:style-name="P51"><text:a xlink:type="simple" xlink:href="http://judaisme.sdv.fr/perso/jossel/biog.htm">http://judaisme.sdv.fr/perso/jossel/biog.htm</text:a><text:tab/><text:tab/>16 octobre 2010</text:p>
          <text:p text:style-name="P51"/>
        </text:list-item>
        <text:list-item>
          <text:p text:style-name="P51"><text:a xlink:type="simple" xlink:href="http://judaisme.sdv.fr/perso/jossel/journal.htm">http://judaisme.sdv.fr/perso/jossel/journal.htm</text:a><text:tab/>16 octobre 2010</text:p>
          <text:p text:style-name="P51"/>
        </text:list-item>
        <text:list-item>
          <text:p text:style-name="P51"><text:a xlink:type="simple" xlink:href="http://fr.wikipedia.org/wiki/Josel_de_Rosheim">http://fr.wikipedia.org/wiki/Josel_de_Rosheim</text:a><text:tab/>16 octobre 2010</text:p>
        </text:list-item>
      </text:list>
      <text:p text:style-name="P54"><text:soft-page-break/>Sur la Décapole :</text:p>
      <text:p text:style-name="P50"/>
      <text:list xml:id="list2134838724" text:continue-numbering="true" text:style-name="L15">
        <text:list-item>
          <text:p text:style-name="P63"><text:a xlink:type="simple" xlink:href="http://fr.wikipedia.org/wiki/Décapole">http://fr.wikipedia.org/wiki/Décapole</text:a><text:tab/><text:tab/>17 décembre 2010</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OpenSymbol" svg:font-family="OpenSymbol"/>
    <style:font-face style:name="Times-Roman" svg:font-family="Times-Roman" style:font-family-generic="roman"/>
    <style:font-face style:name="Helvetica" svg:font-family="Helvetica" style:font-family-generic="swiss"/>
    <style:font-face style:name="TimesNewRomanPSMT" svg:font-family="TimesNewRomanPSMT" style:font-family-generic="swiss"/>
    <style:font-face style:name="Verdana" svg:font-family="Verdana" style:font-family-generic="swiss"/>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Arial Unicode MS" style:font-size-asian="12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Arial Unicode M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Numbering_20_Symbols" style:display-name="Numbering Symbols" style:family="text"/>
    <style:style style:name="Footnote_20_Symbol" style:display-name="Footnote Symbol" style:family="text"/>
    <style:style style:name="Footnote_20_anchor" style:display-name="Footnote anchor" style:family="text">
      <style:text-properties style:text-position="super 58%"/>
    </style:style>
    <style:style style:name="Bullet_20_Symbols" style:display-name="Bullet Symbols" style:family="text">
      <style:text-properties style:font-name="OpenSymbol" style:font-name-asian="OpenSymbol" style:font-name-complex="Open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Standard">
      <style:paragraph-properties fo:text-align="end" style:justify-single-word="false"/>
    </style:style>
    <style:style style:name="MP2" style:family="paragraph" style:parent-style-name="Footer">
      <style:paragraph-properties fo:text-align="end" style:justify-single-word="false"/>
    </style:style>
    <style:page-layout style:name="Mpm1">
      <style:page-layout-properties fo:page-width="21.001cm" fo:page-height="29.7cm" style:num-format="1" style:print-orientation="portrait" fo:margin-top="2.499cm" fo:margin-bottom="2.499cm" fo:margin-left="3cm" fo:margin-right="2.499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office:automatic-styles>
  <office:master-styles>
    <style:master-page style:name="Standard" style:page-layout-name="Mpm1">
      <style:header>
        <text:p text:style-name="MP1">FAESSEL Guillaume</text:p>
        <text:p text:style-name="MP1">3e année, Semestre 1</text:p>
      </style:header>
      <style:footer>
        <text:p text:style-name="MP2"><text:page-number text:select-page="current">22</text:page-number>/<text:page-count>24</text:page-count></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initial-creator>Guillaume FAESSEL</meta:initial-creator>
    <meta:creation-date>2011-01-02T20:50:52</meta:creation-date>
    <dc:date>2011-01-03T17:23:00</dc:date>
    <dc:creator>Guillaume FAESSEL</dc:creator>
    <meta:editing-duration>PT00H52M36S</meta:editing-duration>
    <meta:editing-cycles>22</meta:editing-cycles>
    <meta:generator>OpenOffice.org/3.2$Unix OpenOffice.org_project/320m18$Build-9502</meta:generator>
    <meta:document-statistic meta:table-count="0" meta:image-count="0" meta:object-count="0" meta:page-count="24" meta:paragraph-count="145" meta:word-count="7666" meta:character-count="46974"/>
  </office:meta>
</office:document-meta>
</file>