
<file path=META-INF/manifest.xml><?xml version="1.0" encoding="utf-8"?>
<manifest:manifest xmlns:manifest="urn:oasis:names:tc:opendocument:xmlns:manifest:1.0">
  <manifest:file-entry manifest:full-path="OleObj1" manifest:media-type="application/octet-stream"/>
  <manifest:file-entry manifest:full-path="OleObj2" manifest:media-type="application/octet-stream"/>
  <manifest:file-entry manifest:full-path="/" manifest:media-type="application/vnd.oasis.opendocument.text"/>
  <manifest:file-entry manifest:full-path="META-INF/manifest.xml" manifest:media-type="text/xml"/>
  <manifest:file-entry manifest:full-path="mimetype" manifest:media-type="text/plain"/>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office="urn:oasis:names:tc:opendocument:xmlns:office:1.0" xmlns:meta="urn:oasis:names:tc:opendocument:xmlns:meta:1.0" xmlns:config="urn:oasis:names:tc:opendocument:xmlns:config:1.0" xmlns:text="urn:oasis:names:tc:opendocument:xmlns:text:1.0" xmlns:table="urn:oasis:names:tc:opendocument:xmlns:table:1.0" xmlns:draw="urn:oasis:names:tc:opendocument:xmlns:drawing:1.0" xmlns:presentation="urn:oasis:names:tc:opendocument:xmlns:presentation:1.0" xmlns:dr3d="urn:oasis:names:tc:opendocument:xmlns:dr3d:1.0" xmlns:chart="urn:oasis:names:tc:opendocument:xmlns:chart:1.0" xmlns:form="urn:oasis:names:tc:opendocument:xmlns:form:1.0" xmlns:script="urn:oasis:names:tc:opendocument:xmlns:script:1.0" xmlns:style="urn:oasis:names:tc:opendocument:xmlns:style:1.0" xmlns:number="urn:oasis:names:tc:opendocument:xmlns:datastyle:1.0" xmlns:anim="urn:oasis:names:tc:opendocument:xmlns:animation:1.0" xmlns:dc="http://purl.org/dc/elements/1.1/" xmlns:xlink="http://www.w3.org/1999/xlink" xmlns:math="http://www.w3.org/1998/Math/MathML" xmlns:xforms="http://www.w3.org/2002/xforms" xmlns:fo="urn:oasis:names:tc:opendocument:xmlns:xsl-fo-compatible:1.0" xmlns:svg="urn:oasis:names:tc:opendocument:xmlns:svg-compatible:1.0" xmlns:smil="urn:oasis:names:tc:opendocument:xmlns:smil-compatible:1.0">
  <office:automatic-styles>
    <style:style style:name="T1" style:family="text">
      <style:text-properties fo:font-size="11.00pt" fo:font-weight="bold" fo:font-family="'Times New Roman'" style:font-family-asian="'Times New Roman'" style:font-family-complex="'Times New Roman'" fo:background-color="transparent" style:use-window-font-color="true" fo:font-style="italic"/>
    </style:style>
    <style:style style:name="T2" style:family="text">
      <style:text-properties fo:font-size="11.00pt" fo:font-weight="normal" fo:font-family="'Times New Roman'" style:font-family-asian="'Times New Roman'" style:font-family-complex="'Times New Roman'" fo:background-color="transparent" style:use-window-font-color="true"/>
    </style:style>
    <style:style style:name="T3" style:family="text">
      <style:text-properties fo:font-size="11.00pt" fo:font-weight="bold" fo:font-family="'Times New Roman'" style:font-family-asian="'Times New Roman'" style:font-family-complex="'Times New Roman'" fo:background-color="transparent" style:use-window-font-color="true" fo:font-style="italic"/>
    </style:style>
    <style:style style:name="T4" style:family="text">
      <style:text-properties fo:font-size="11.00pt" fo:font-weight="normal" fo:font-family="'Times New Roman'" style:font-family-asian="'Times New Roman'" style:font-family-complex="'Times New Roman'" fo:background-color="transparent" style:use-window-font-color="true"/>
    </style:style>
    <style:style style:name="T5" style:family="text">
      <style:text-properties fo:font-size="11.00pt" fo:font-weight="bold" fo:font-family="'Times New Roman'" style:font-family-asian="'Times New Roman'" style:font-family-complex="'Times New Roman'" fo:background-color="transparent" style:use-window-font-color="true" fo:font-style="italic"/>
    </style:style>
    <style:style style:name="T6" style:family="text">
      <style:text-properties fo:font-size="11.00pt" fo:font-weight="normal" fo:font-family="'Times New Roman'" style:font-family-asian="'Times New Roman'" style:font-family-complex="'Times New Roman'" fo:background-color="transparent" style:use-window-font-color="true"/>
    </style:style>
    <style:style style:name="T7" style:family="text">
      <style:text-properties fo:font-size="11.00pt" fo:font-weight="bold" fo:font-family="'Times New Roman'" style:font-family-asian="'Times New Roman'" style:font-family-complex="'Times New Roman'" fo:background-color="transparent" style:use-window-font-color="true" fo:font-style="italic"/>
    </style:style>
    <style:style style:name="T8" style:family="text">
      <style:text-properties fo:font-size="11.00pt" fo:font-weight="normal" fo:font-family="'Times New Roman'" style:font-family-asian="'Times New Roman'" style:font-family-complex="'Times New Roman'" fo:background-color="transparent" style:use-window-font-color="true"/>
    </style:style>
    <style:style style:name="T9" style:family="text">
      <style:text-properties fo:font-size="11.00pt" fo:font-weight="bold" fo:font-family="'Times New Roman'" style:font-family-asian="'Times New Roman'" style:font-family-complex="'Times New Roman'" fo:background-color="transparent" style:use-window-font-color="true" fo:font-style="italic"/>
    </style:style>
    <style:style style:name="T10" style:family="text">
      <style:text-properties fo:font-size="11.00pt" fo:font-weight="normal" fo:font-family="'Times New Roman'" style:font-family-asian="'Times New Roman'" style:font-family-complex="'Times New Roman'" fo:background-color="transparent" style:use-window-font-color="true"/>
    </style:style>
    <style:style style:name="P1" style:family="paragraph">
      <style:paragraph-properties fo:line-height="115.00%" fo:text-align="justify" fo:margin-bottom="10.00pt"/>
    </style:style>
    <style:style style:name="P2" style:family="paragraph">
      <style:paragraph-properties fo:line-height="100.00%" fo:text-align="justify" fo:margin-bottom="10.00pt"/>
    </style:style>
    <style:style style:name="P3" style:family="paragraph">
      <style:paragraph-properties fo:line-height="115.00%" fo:text-align="justify" fo:margin-bottom="10.00pt"/>
    </style:style>
    <style:style style:name="P4" style:family="paragraph">
      <style:paragraph-properties fo:line-height="100.00%" fo:text-align="justify" fo:margin-bottom="10.00pt"/>
    </style:style>
    <style:style style:name="P5" style:family="paragraph">
      <style:paragraph-properties fo:line-height="115.00%" fo:text-align="justify" fo:margin-bottom="10.00pt"/>
    </style:style>
  </office:automatic-styles>
  <office:body>
    <office:text>
      <text:p text:style-name="P1"><text:span text:style-name="T1">Chacun réagit selon l’image qu’il se fait du monde...</text:span><text:span text:style-name="T2"/></text:p>
      <text:p text:style-name="P1"><text:span text:style-name="T2"><text:s/></text:span></text:p>
      <text:p text:style-name="P1"><text:span text:style-name="T2">L'image est essentiellement composée de sentiments et de sensations, elle suit un long processus de socialisation. Les relations sociales, le passé et donc le vécu de l'individu, son éducation ne faisant que perpétuer les modes de vie de la génération précédente, concourent au modelage de la personnalité de chacun dans une société qui est déjà modelée. L’image est donc<text:s text:c="2"/>la façon dont les individus perçoivent telle ou telle personne ou groupe de personnes; il en va de même pour sa propre appréciation ou image de soi. Cette définition de l’image réside uniquement dans le fait que l’individu porte un jugement à travers son regard et sa perception des choses.</text:span></text:p>
      <text:p text:style-name="P1"><text:span text:style-name="T2"><text:s/></text:span></text:p>
      <text:p text:style-name="P1"><text:span text:style-name="T2"><text:s/></text:span></text:p>
      <text:p text:style-name="P1"><text:span text:style-name="T3">L'imposition d'une image...</text:span><text:span text:style-name="T4"/></text:p>
      <text:p text:style-name="P1"><text:span text:style-name="T4"><text:s/></text:span></text:p>
      <text:p text:style-name="P1"><text:span text:style-name="T4">Les années 1950-1970, début du surf en France, sont teintées par le contexte hippie où les membres de ce mouvement de « contre-culture » avaient adopté un style de vie marginal, communautaire ou nomade, renonçant au nationalisme corporatiste et testant des nouvelles expériences comme les drogues. </text:span></text:p>
      <text:p text:style-name="P2"><draw:frame text:anchor-type="as-char" svg:width="47.63mm" svg:height="60.59mm" style:rel-width="scale" style:rel-height="scale"><draw:object-ole xlink:href="OleObj1"/><draw:image xlink:href="ObjectReplacements/OleObj1"/></draw:frame><text:span text:style-name="T4"/></text:p>
      <text:p text:style-name="P3"><text:span text:style-name="T4">La représentation populaire a fait du surfeur un hippie, faisant passer le surf d’une discipline sérieuse, qui avait un mode de vie intégré dans la société, à une pratique marginalisée à partir de la fin des années 1960 à cause de l’usage de drogue d’une part et de l’usage du surf comme une drogue d'autre part, déstructurant la vie des pratiquants. L’arrivée plus importante des Américains sur la côte basque a été également un facteur du changement de<text:s text:c="2"/>mode de vie des surfeurs et<text:s text:c="2"/>du regard de la société vis-à-vis du surf.</text:span></text:p>
      <text:p text:style-name="P3"><text:span text:style-name="T4">L'évolution du monde "libéral" a marginalisé ces pratiquants aux yeux de la société sans qu'eux-même aient la volonté de se marginaliser. La société s’est attachée à l’image de l’arrivée des surfeurs américains sur les côtes basques amenant et diffusant avec eux les drogues, dont l’usage se plaçait en dehors du cadre moral convenu, pour l’appliquer en fin de compte à la population plus globale des surfeurs. Dans les années 1960, le surf est donc passé d’une pratique dites de loisir, quelque peu élitiste, à une pratique qui s’associait à la marginalité et à la drogue.</text:span></text:p>
      <text:p text:style-name="P3"><text:span text:style-name="T4"><text:s/></text:span></text:p>
      <text:p text:style-name="P3"><text:span text:style-name="T4"><text:s/></text:span></text:p>
      <text:p text:style-name="P3"><text:span text:style-name="T5">Stigmatisation et légitimité</text:span><text:span text:style-name="T6"/></text:p>
      <text:p text:style-name="P3"><text:span text:style-name="T6"><text:s/></text:span></text:p>
      <text:p text:style-name="P3"><text:span text:style-name="T6">Le surf a été stigmatisé. L’amalgame entre surf et drogue dans les années 1970 et 1980, le mode de vie en dehors des normes sociales et le discours valorisant quasi exclusif de la notion de plaisir, délaissant ainsi d’autres compétences, pourtant requises, telles que l’effort physique, la résistance aux conditions climatiques et la lutte pour prendre la vague, ont renfermé le surf dans une image préconçue qui fournit aux individus non pratiquants mais aussi pratiquants des préjugés.</text:span></text:p>
      <text:p text:style-name="P3"><text:span text:style-name="T6">C’est ainsi que les médias, comme tout individu de la société, garde une approche peu construite de ce sport. Le surf est perçu au début des années 1970 par les journaux comme étant dans le sillage de la réaction hippie, s’ancrant dans la culture underground faite de musique rock, de voyages, mais aussi de révolte et de drogue. Ce n’est que dans les années 1980 que le surf efface petit à petit son passé houleux. En s’institutionnalisant, le surf acquière le statut de sport, des sponsors, une industrie, et de nouveaux héros. C’est donc grâce en partie à l’économie du surf qui s’est développée en France (implantation de Quiksilver en 1984 ; création des Nuits de la Glisse en 1977 ; naissance du magasine Surf Session en 1986 ; professionnalisation du surf ; création du Brevet d’Etat de surf en 1984) que le surf a obtenu sa « légitimité ».</text:span></text:p>
      <text:p text:style-name="P3"><text:span text:style-name="T6">Pourtant ce thème de surf assimilé à la drogue reste présent dans des articles de 1989, notamment dans le magasine Surf Session. Ce qui semble plaire aux médias dans leur traitement du surf est son côté différent des autres sports : marginal, étrange, voire étranger. Son versant unique est souvent relié à son origine exotique polynésienne ou californienne. C’est dans cette période où les articles définissent le surf comme étant une pratique dites « alternative », voulant exprimer le côté nouveau du sport en opposition aux pratiques sportives déjà encrée dans le paysage français depuis de nombreuses années à l’image du football, que l’appellation de « sport de glisse » est née. Ce terme est utilisé pour différencier ce type de pratique de celles plus conventionnelles. L’image médiatique du surf s’incorpore ainsi dans le principe du « sport comme état d’esprit » des années 1980, où les individus sont acteurs à part entière de leur pratique et rentrent dans un système de conduite de soi.</text:span></text:p>
      <text:p text:style-name="P3"><text:span text:style-name="T6">Ne relevant plus des valeurs sportives traditionnelles, le surf peut à la fois être assimilé à l’usage de la drogue et à l’hédonisme comme il peut également être perçu sous son aspect compétitif. Ainsi, le traitement médiatique et institutionnel du surf revêt deux aspects fortement polarisés : le surf illégitime et le surf légitime. Dans le premier cas de figure, le surf illégitime est fortement stigmatisé. Cette désignation, véritable dénégation, de la culture surfique par les médias, est d’ailleurs intériorisée par les pratiquants (A. S. SAYEUX, 2005). Cette stigmatisation se conjugue avec des mécanismes de disqualification sociale consistant tout à la fois en une mise à l’écart de la société et une intériorisation progressive par les surfeurs de leur différence et de leur disqualification. Ce processus induit une auto-définition qui engendre un sentiment de marginalisation par la société.</text:span></text:p>
      <text:p text:style-name="P3"><text:span text:style-name="T6">Le sentiment d’être différent est présent chez les surfeurs et vécu de manière différente elle aussi. Une part d’entre eux assume pleinement ce qualificatif de différence. Mais une autre part souhaite que le surf soit perçu comme toute autre activité sportive auprès de la société, et paradoxalement, la majorité d'entre eux se démarquent de toute forme d’institutionnalisation. Ils appartiennent donc à la catégorie du surf illégitime puisqu’ils ne se reconnaissent pas dans le discours fédéral et qu’ils ont appris le surf par observations et conseils d’amis. Qui plus est, peu souhaite s’intégrer. Pour cela il y a deux raisons : il s’agit d’une réaction à la stigmatisation vécue et perçue; rejetés et déniés, certains surfeurs ont un réflexe communautaire de dissociation sociale; la seconde est de forcer le trait, de renforcer l’image que les individus « normaux » ont d’eux et de leur pratique; réaction connue et commune à nombre de groupes déviants et marginalisés. </text:span></text:p>
      <text:p text:style-name="P3"><text:span text:style-name="T6"><text:s/></text:span></text:p>
      <text:p text:style-name="P3"><text:span text:style-name="T6"><text:s/></text:span></text:p>
      <text:p text:style-name="P3"><text:span text:style-name="T7">Aujourd'hui</text:span><text:span text:style-name="T8"/></text:p>
      <text:p text:style-name="P3"><text:span text:style-name="T8"><text:s/></text:span></text:p>
      <text:p text:style-name="P3"><text:span text:style-name="T8">Aujourd’hui le surf est face à une phase de transition à la croisée de nouveaux mondes dans les modes d’acquisitions du surf, là où la tradition rencontre la modernité. La tradition permet d’apprendre à être surfeur, assimiler les codes et les valeurs de cette discipline, de s’approprier individuellement cette « culture ». La modernité, quant à elle, permet d’apprendre à surfer, de s’initier à la technique, aux gestes et au corps sportif, d’intégrer le modèle institutionnel.</text:span></text:p>
      <text:p text:style-name="P3"><text:span text:style-name="T8">Le champ de l’apprentissage du surf est tendu d’une part entre un mode de transmission informel où le pratiquant apprend par lui-même par sa propre expérience, et d’autre part le mode de transmission de savoir-faire par l’intermédiaire de moniteurs diplômé dans le cadre de la fédération. Cette forme d’apprentissage qui peut être considérée comme traditionnelle est en contradiction avec un enseignement structuré, davantage normé, s’inscrivant dans la modernité. Il y a donc d’un côté une population dépossédée de sa légitimité culturelle et de l’autre côté une structure organisée : la Fédération Française de Surf (FFS), en position de force puisque détentrice, depuis peu au regard de l’histoire récente du sport moderne, d’une légitimité officielle.</text:span></text:p>
      <text:p text:style-name="P3"><text:span text:style-name="T8"><text:s/></text:span></text:p>
      <text:p text:style-name="P3"><text:span text:style-name="T8"><text:s/></text:span></text:p>
      <text:p text:style-name="P3"><text:span text:style-name="T9">Une image, un contexte</text:span><text:span text:style-name="T10"/></text:p>
      <text:p text:style-name="P3"><text:span text:style-name="T10"><text:s/></text:span></text:p>
      <text:p text:style-name="P3"><text:span text:style-name="T10">Les surfeurs sont des sportifs qui ont pour but de dévaler les vagues déferlantes à l’aide d’une planche. La seule différence qui modifie la perception de l’image du surfeur est le contexte. La manière de surfer a évolué en adéquation avec les progrès technologiques et techniques du matériel utilisé. En revanche, c’est la société qui détermine si le surf possède une image digne d’être diffusée et exploitée.</text:span></text:p>
      <text:p text:style-name="P4"><draw:frame text:anchor-type="as-char" svg:width="42.33mm" svg:height="49.21mm" style:rel-width="scale" style:rel-height="scale"><draw:object-ole xlink:href="OleObj2"/><draw:image xlink:href="ObjectReplacements/OleObj2"/></draw:frame><text:span text:style-name="T10"/></text:p>
      <text:p text:style-name="P5"><text:span text:style-name="T10">A l’époque où l’écologie est en plein essor, en réaction à certaines catastrophes et pollutions, le surf paraît être pour certaines associations, comme Surfrider Foundation, un bon moyen de sensibilisation en ce qui concerne un nouveau rapport à la nature et à la protection de l’environnement.</text:span></text:p>
      <text:p text:style-name="P5"><text:span text:style-name="T10">La promotion de l’image du surfeur « écolo » est en réalité une institutionnalisation de la pratique elle-même, cherchant à modifier les anciennes valeurs et perceptions qui la caractérisaient. Les catastrophes naturelles sont des éléments déclencheurs qui ont permis aux surfeurs de se racheter une nouvelle conduite. Ces phénomènes circonstanciels ont favorisé la mobilisation d’un public large voulant protéger le littoral. C’est ainsi que les deux espaces sociaux : le surf et l’écologie, se sont rencontrés, permettant aux surfeurs de s’inscrire dans la mouvance écologique et à l’écologie de s’inscrire dans la mouvance « surf », l’un retrouvant une légitimité perdue et l’autre utilisant un nouveau moyen de diffusion de ses valeurs. Les surfeurs, de cette manière, luttent contre l’image socialement construite des années 70 pour se lancer à la conquête d’une légitimité leur permettant d’être mieux acceptés qu’ils ne l’étaient, effaçant petit à petit le lien qui pouvait être fait entre la pratique et la drogue. L’écologie représente ainsi un moyen de redorer le blason du surf.</text:span></text:p>
    </office:text>
  </office:body>
</office:document-content>
</file>

<file path=styles.xml><?xml version="1.0" encoding="utf-8"?>
<office:document-styles xmlns:office="urn:oasis:names:tc:opendocument:xmlns:office:1.0" xmlns:meta="urn:oasis:names:tc:opendocument:xmlns:meta:1.0" xmlns:config="urn:oasis:names:tc:opendocument:xmlns:config:1.0" xmlns:text="urn:oasis:names:tc:opendocument:xmlns:text:1.0" xmlns:table="urn:oasis:names:tc:opendocument:xmlns:table:1.0" xmlns:draw="urn:oasis:names:tc:opendocument:xmlns:drawing:1.0" xmlns:presentation="urn:oasis:names:tc:opendocument:xmlns:presentation:1.0" xmlns:dr3d="urn:oasis:names:tc:opendocument:xmlns:dr3d:1.0" xmlns:chart="urn:oasis:names:tc:opendocument:xmlns:chart:1.0" xmlns:form="urn:oasis:names:tc:opendocument:xmlns:form:1.0" xmlns:script="urn:oasis:names:tc:opendocument:xmlns:script:1.0" xmlns:style="urn:oasis:names:tc:opendocument:xmlns:style:1.0" xmlns:number="urn:oasis:names:tc:opendocument:xmlns:datastyle:1.0" xmlns:anim="urn:oasis:names:tc:opendocument:xmlns:animation:1.0" xmlns:dc="http://purl.org/dc/elements/1.1/" xmlns:xlink="http://www.w3.org/1999/xlink" xmlns:math="http://www.w3.org/1998/Math/MathML" xmlns:xforms="http://www.w3.org/2002/xforms" xmlns:fo="urn:oasis:names:tc:opendocument:xmlns:xsl-fo-compatible:1.0" xmlns:svg="urn:oasis:names:tc:opendocument:xmlns:svg-compatible:1.0" xmlns:smil="urn:oasis:names:tc:opendocument:xmlns:smil-compatible:1.0">
  <office:font-face-decls>
    <style:font-face style:name="Calibri" svg:font-family="Calibri" style:font-family-generic="swiss" style:font-pitch="variable" svg:panose-1="2 15 5 2 2 2 4 3 2 4"/>
  </office:font-face-decls>
  <office:styles>
    <style:default-style style:family="paragraph">
      <style:paragraph-properties style:line-break="strict" fo:text-align="start"/>
      <style:text-properties style:font-name="Calibri" fo:font-size="11pt"/>
    </style:default-style>
  </office:styles>
</office:document-styles>
</file>

<file path=meta.xml><?xml version="1.0" encoding="utf-8"?>
<office:document-meta xmlns:office="urn:oasis:names:tc:opendocument:xmlns:office:1.0" xmlns:meta="urn:oasis:names:tc:opendocument:xmlns:meta:1.0" xmlns:config="urn:oasis:names:tc:opendocument:xmlns:config:1.0" xmlns:text="urn:oasis:names:tc:opendocument:xmlns:text:1.0" xmlns:table="urn:oasis:names:tc:opendocument:xmlns:table:1.0" xmlns:draw="urn:oasis:names:tc:opendocument:xmlns:drawing:1.0" xmlns:presentation="urn:oasis:names:tc:opendocument:xmlns:presentation:1.0" xmlns:dr3d="urn:oasis:names:tc:opendocument:xmlns:dr3d:1.0" xmlns:chart="urn:oasis:names:tc:opendocument:xmlns:chart:1.0" xmlns:form="urn:oasis:names:tc:opendocument:xmlns:form:1.0" xmlns:script="urn:oasis:names:tc:opendocument:xmlns:script:1.0" xmlns:style="urn:oasis:names:tc:opendocument:xmlns:style:1.0" xmlns:number="urn:oasis:names:tc:opendocument:xmlns:datastyle:1.0" xmlns:anim="urn:oasis:names:tc:opendocument:xmlns:animation:1.0" xmlns:dc="http://purl.org/dc/elements/1.1/" xmlns:xlink="http://www.w3.org/1999/xlink" xmlns:math="http://www.w3.org/1998/Math/MathML" xmlns:xforms="http://www.w3.org/2002/xforms" xmlns:fo="urn:oasis:names:tc:opendocument:xmlns:xsl-fo-compatible:1.0" xmlns:svg="urn:oasis:names:tc:opendocument:xmlns:svg-compatible:1.0" xmlns:smil="urn:oasis:names:tc:opendocument:xmlns:smil-compatible:1.0">
  <office:meta/>
</office:document-meta>
</file>