
<file path=META-INF/manifest.xml><?xml version="1.0" encoding="utf-8"?>
<manifest:manifest xmlns:manifest="urn:oasis:names:tc:opendocument:xmlns:manifest:1.0">
  <manifest:file-entry manifest:full-path="OleObj1" manifest:media-type="application/octet-stream"/>
  <manifest:file-entry manifest:full-path="OleObj2" manifest:media-type="application/octet-stream"/>
  <manifest:file-entry manifest:full-path="/" manifest:media-type="application/vnd.oasis.opendocument.text"/>
  <manifest:file-entry manifest:full-path="META-INF/manifest.xml" manifest:media-type="text/xml"/>
  <manifest:file-entry manifest:full-path="mimetype" manifest:media-type="text/plain"/>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automatic-styles>
    <style:style style:name="T1" style:family="text">
      <style:text-properties fo:font-size="11.00pt" fo:font-weight="normal" fo:font-family="'Times New Roman'" style:font-family-asian="'Times New Roman'" style:font-family-complex="'Times New Roman'" fo:background-color="transparent" style:use-window-font-color="true"/>
    </style:style>
    <style:style style:name="T2" style:family="text">
      <style:text-properties fo:font-size="11.00pt" fo:font-weight="bold" fo:font-family="'Times New Roman'" style:font-family-asian="'Times New Roman'" style:font-family-complex="'Times New Roman'" fo:background-color="transparent" style:use-window-font-color="true" fo:font-style="italic"/>
    </style:style>
    <style:style style:name="T3" style:family="text">
      <style:text-properties fo:font-size="11.00pt" fo:font-weight="normal" fo:font-family="'Times New Roman'" style:font-family-asian="'Times New Roman'" style:font-family-complex="'Times New Roman'" fo:background-color="transparent" style:use-window-font-color="true"/>
    </style:style>
    <style:style style:name="T4" style:family="text">
      <style:text-properties fo:font-size="11.00pt" fo:font-weight="bold" fo:font-family="'Times New Roman'" style:font-family-asian="'Times New Roman'" style:font-family-complex="'Times New Roman'" fo:background-color="transparent" style:use-window-font-color="true" fo:font-style="italic"/>
    </style:style>
    <style:style style:name="T5" style:family="text">
      <style:text-properties fo:font-size="11.00pt" fo:font-weight="normal" fo:font-family="'Times New Roman'" style:font-family-asian="'Times New Roman'" style:font-family-complex="'Times New Roman'" fo:background-color="transparent" style:use-window-font-color="true"/>
    </style:style>
    <style:style style:name="T6" style:family="text">
      <style:text-properties fo:font-size="11.00pt" fo:font-weight="bold" fo:font-family="'Times New Roman'" style:font-family-asian="'Times New Roman'" style:font-family-complex="'Times New Roman'" fo:background-color="transparent" style:use-window-font-color="true" fo:font-style="italic"/>
    </style:style>
    <style:style style:name="T7" style:family="text">
      <style:text-properties fo:font-size="11.00pt" fo:font-weight="normal" fo:font-family="'Times New Roman'" style:font-family-asian="'Times New Roman'" style:font-family-complex="'Times New Roman'" fo:background-color="transparent" style:use-window-font-color="true"/>
    </style:style>
    <style:style style:name="T8" style:family="text">
      <style:text-properties fo:font-size="11.00pt" fo:font-weight="bold" fo:font-family="'Times New Roman'" style:font-family-asian="'Times New Roman'" style:font-family-complex="'Times New Roman'" fo:background-color="transparent" style:use-window-font-color="true" fo:font-style="italic"/>
    </style:style>
    <style:style style:name="T9" style:family="text">
      <style:text-properties fo:font-size="11.00pt" fo:font-weight="normal" fo:font-family="'Times New Roman'" style:font-family-asian="'Times New Roman'" style:font-family-complex="'Times New Roman'" fo:background-color="transparent" style:use-window-font-color="true"/>
    </style:style>
    <style:style style:name="T10" style:family="text">
      <style:text-properties fo:font-size="11.00pt" fo:font-weight="bold" fo:font-family="'Times New Roman'" style:font-family-asian="'Times New Roman'" style:font-family-complex="'Times New Roman'" fo:background-color="transparent" style:use-window-font-color="true" fo:font-style="italic"/>
    </style:style>
    <style:style style:name="T11" style:family="text">
      <style:text-properties fo:font-size="11.00pt" fo:font-weight="normal" fo:font-family="'Times New Roman'" style:font-family-asian="'Times New Roman'" style:font-family-complex="'Times New Roman'" fo:background-color="transparent" style:use-window-font-color="true"/>
    </style:style>
    <style:style style:name="T12" style:family="text">
      <style:text-properties fo:font-size="11.00pt" fo:font-weight="bold" fo:font-family="'Times New Roman'" style:font-family-asian="'Times New Roman'" style:font-family-complex="'Times New Roman'" fo:background-color="transparent" style:use-window-font-color="true" fo:font-style="italic"/>
    </style:style>
    <style:style style:name="T13" style:family="text">
      <style:text-properties fo:font-size="11.00pt" fo:font-weight="normal" fo:font-family="'Times New Roman'" style:font-family-asian="'Times New Roman'" style:font-family-complex="'Times New Roman'" fo:background-color="transparent" style:use-window-font-color="true"/>
    </style:style>
    <style:style style:name="T14" style:family="text">
      <style:text-properties fo:font-size="11.00pt" fo:font-weight="bold" fo:font-family="'Times New Roman'" style:font-family-asian="'Times New Roman'" style:font-family-complex="'Times New Roman'" fo:background-color="transparent" style:use-window-font-color="true" fo:font-style="italic"/>
    </style:style>
    <style:style style:name="T15" style:family="text">
      <style:text-properties fo:font-size="11.00pt" fo:font-weight="normal" fo:font-family="'Times New Roman'" style:font-family-asian="'Times New Roman'" style:font-family-complex="'Times New Roman'" fo:background-color="transparent" style:use-window-font-color="true"/>
    </style:style>
    <style:style style:name="P1" style:family="paragraph">
      <style:paragraph-properties fo:line-height="115.00%" fo:text-align="justify" fo:margin-bottom="10.00pt"/>
    </style:style>
    <style:style style:name="P2" style:family="paragraph">
      <style:paragraph-properties fo:line-height="100.00%" fo:text-align="justify" fo:margin-bottom="10.00pt"/>
    </style:style>
    <style:style style:name="P3" style:family="paragraph">
      <style:paragraph-properties fo:line-height="115.00%" fo:text-align="justify" fo:margin-bottom="10.00pt"/>
    </style:style>
    <style:style style:name="P4" style:family="paragraph">
      <style:paragraph-properties fo:line-height="100.00%" fo:text-align="justify" fo:margin-bottom="10.00pt"/>
    </style:style>
    <style:style style:name="P5" style:family="paragraph">
      <style:paragraph-properties fo:line-height="100.00%" fo:text-align="justify" fo:margin-bottom="10.00pt"/>
    </style:style>
    <style:style style:name="P6" style:family="paragraph">
      <style:paragraph-properties fo:line-height="115.00%" fo:text-align="justify" fo:margin-bottom="10.00pt"/>
    </style:style>
  </office:automatic-styles>
  <office:body>
    <office:text>
      <text:p text:style-name="P1"><text:span text:style-name="T1">Le surf est un sport qui lie l’individu à l’océan. Aujourd’hui, ce lieu peut être considéré comme étant ludique par tous les surfeurs, mais cette conception du milieu marin n’a pas toujours été ainsi. En effet, la population française est passée du rejet de baignade à une pratique de loisir.</text:span></text:p>
      <text:p text:style-name="P1"><text:span text:style-name="T1"><text:s/></text:span></text:p>
      <text:p text:style-name="P1"><text:span text:style-name="T1"><text:s/></text:span></text:p>
      <text:p text:style-name="P1"><text:span text:style-name="T2">La peur du vide</text:span></text:p>
      <text:p text:style-name="P1"><text:span text:style-name="T3"><text:s/></text:span></text:p>
      <text:p text:style-name="P1"><text:span text:style-name="T3"><text:s/></text:span></text:p>
      <text:p text:style-name="P1"><text:span text:style-name="T3"><text:s text:c="2"/>Du Moyen-Âge jusqu’au XVII°-XIX°siècles, le regard que peuvent avoir les individus sur la mer s’inscrit dans une époque où naissent les sciences et où encore beaucoup de mondes restent à conquérir. La mer a ainsi une représentation souvent biblique, philosophique et littéraire. Souvent représentées comme étant tumultueuse sur les tableaux, elle fait peur. « Globalement dominent la crainte de la mer et la répugnance pour le séjour de ses rivages » (CORBIN, 1988). Ces sentiments reposent essentiellement sur la méconnaissance de cet élément sombre, mouvant et salé qui donne si facilement la mort et sur l’imaginaire que les individus projètent faisant de la mer et du port deux pôles inquiétant considérés comme des failles sur le monde extérieur, où l’altérité que représente le port et le rivage, plaies béantes porteuses de tous les maux et de toutes les invasions. Le rivage antique tel qu’on se le représente à l’époque classique demeure hantée par l’irruption de monstre, par l’incursion brutale de l’étranger et représente donc le lieu naturel privilégié de la violence inattendue.</text:span></text:p>
      <text:p text:style-name="P2"><draw:frame text:anchor-type="as-char" svg:width="47.63mm" svg:height="32.28mm" style:rel-width="scale" style:rel-height="scale"><draw:object-ole xlink:href="OleObj1"/><draw:image xlink:href="ObjectReplacements/OleObj1"/></draw:frame><text:span text:style-name="T3"/></text:p>
      <text:p text:style-name="P3"><text:span text:style-name="T3">L’interprétation de la Bible marque profondément les représentations de la mer. Comme lors de la description du déluge, l’océan apparaît sous les traits de l’instrument de la punition. Ainsi l’église continue d’asseoir sa domination et incite à suivre le droit chemin sous peine d’un nouveau déluge. Les peintres et les poètes de l’époque alimentaient cette peur en accentuant les traits de la turbulence de ces eaux et leur accordant un rôle dévastateur. Cette intéressante conviction, suscitée par la hantise de l’infection inscrite dans la tradition néo-hippocratique, conforte l’image répulsive du rivage. On comprend ainsi que l’océan, relique menaçante du déluge, a pu inspirer de l’horreur, tout comme la montagne, autre trace chaotique de la catastrophe, « déplaisante et agressive verrue poussée à la surface des nouveaux continents » (CORBIN, 1988).</text:span></text:p>
      <text:p text:style-name="P3"><text:span text:style-name="T3">Les navigateurs voient en la mer un liquide repère de monstres, un monde damné dans l’obscurité duquel s’entre-dévorent les créatures maudites et ne voyant ainsi la tempête que comme étant le signe non fortuit de la main du Diable.</text:span></text:p>
      <text:p text:style-name="P3"><text:span text:style-name="T3">Aux yeux des Pères de l’église, l’immensité de l’eau regroupe aussi bien la vie que la mort. La vie car étant perçue comme une traversée, un chemin parsemé d’embûches, et se déroulant au milieu d’un monde instable comme la mer, domaine de la vanité et de l’impalpable. L’église aime peindre sa propre représentation en se revêtant de la figure de bateau, prenant le Saint-Esprit comme gouvernail et rappelant que les péchés font dériver les chrétiens loin du salut éternel. La mer peut donc être ainsi représentée comme étant le symbole du purgatoire.</text:span></text:p>
      <text:p text:style-name="P3"><text:span text:style-name="T3">Le rivage lui aussi est mal perçu. L’image de cette ouverture sur le monde extérieur se trouve confrontée avec le souvenir des nombreux fléaux venus de la mer depuis le Moyen-Âge. Les traces des invasions normandes et sarrasines, l’itinéraire maritime de la peste noire, puis les méfaits des pirates, sans oublier ceux des naufrageurs, des contrebandiers et des bandits marquent alors d’une empreinte néfaste l’image du littoral.</text:span></text:p>
      <text:p text:style-name="P3"><text:span text:style-name="T3"><text:s/></text:span></text:p>
      <text:p text:style-name="P3"><text:span text:style-name="T3"><text:s/></text:span></text:p>
      <text:p text:style-name="P3"><text:span text:style-name="T4">Quand la peur laisse place à la science</text:span><text:span text:style-name="T5"/></text:p>
      <text:p text:style-name="P3"><text:span text:style-name="T5"><text:s/></text:span></text:p>
      <text:p text:style-name="P3"><text:span text:style-name="T5">L’homme à su s’adapter à un nouvel environnement en l’adaptant du même coup à ses besoins. « L’idée est que, de toutes les forces qui mettent l’homme en mouvement et lui font inventer de nouvelles formes de société, la plus profonde est sa capacité de transformer ses relations avec la nature en transformant la nature elle-même. » (Godelier, A. S. SAYEUX, 2005, p.39). C’est en apprenant à comprendre l’océan, que les individus ont pu le modeler et ainsi avoir accès aux rivages avec moins de craintes, allant même jusqu’à devenir baigneurs.</text:span></text:p>
      <text:p text:style-name="P3"><text:span text:style-name="T5">La domestication du milieu est un long processus qui à permis à la population de changer de représentation vis-à-vis de la mer. Le regard porté sur le rivage a connu sa première transformation entre 1660 et 1675, avec l’apparition de l’océanographie, estompant les mystères de l’océan grâce à ces progrès scientifiques. De la peur de l’inconnu, les individus passent à l’apprentissage et à la connaissance. La fracture entre deux mondes se fait alors. La théologie naturelle marque un changement dans le rapport à la nature, séparant les représentations populaires des représentations savantes du milieu. Les représentations divines, qui liaient la nature avec l’homme faisant partie d’un tout indissociable où les maux de la terre étaient la conséquence de péchés humains, sont en pleine mutation. Cette correspondance entre le monde physique et le monde spirituel se réduit. L’individu peut prendre du recul par rapport à la nature, et prendre conscience qu’il n’est plus qu’un élément inclus dans celle-ci mais qu’il est tout simplement. Devenue extérieure, l’océan peut être contemplé et admiré.</text:span></text:p>
      <text:p text:style-name="P3"><text:span text:style-name="T5">Ainsi, « la médiation bienheureuse devant les beautés de la création pose les premiers jalons de l’invention du paysage. » (A. S. SAYEUX, 2005, p.39).Le parcours des rivages de la mer s’intègre à un ensemble de pratiques de la nature qui répondent au plan de vie d’une élite éprise de ressourcement. L’œil se forme à la contemplation, entamant la phase de la domestication de la nature. Le rivage sort de son image funeste et laisse place aux émotions positives des promeneurs. Les élites sociales cherchent, à travers ces promenades l’occasion d’éprouver ce rapport nouveau à la nature. L’océan étant devenu accessible permet aux personnes qui marchent sur le bord de la mer de « trouver le plaisir jusqu’alors inconnu de jouir d’un environnement devenu spectacle. » (CORBIN, 1988, 37).</text:span></text:p>
      <text:p text:style-name="P3"><text:span text:style-name="T5">La théologie naturelle efface petit à petit les images répulsives évoquées d’entrée de jeu lorsque les individus évoquaient la mer. La vision du littoral devient de plus en plus apaisante rassurant l’homme contre l’éventualité d’une nouvelle submersion. Les récits et les arts picturaux deviennent eux aussi plus rassurant vis-à-vis des représentations de l’océan. Le climat de peur autour des représentations de la mer s’apaise grâce à différents moyens, tous issus de l’homme (science, littérature, art…). La scène de plage a diffusé un modèle social d’utilisation des rivages et a contribué à populariser un rituel sous la forme de villégiature maritime. Tout ce qui pouvait sembler être néfaste, grâce à la science prend une autre dimension. Dans cette perspective, les marées balayent les grèves, empêchent les eaux de se corrompre jusque dans leurs profondeurs par le mouvement qu’elles occasionnent. Ce flux et reflux permettent également une meilleure navigation lorsqu’ils sont étudiés, permettant aux navires d’être portés jusqu’au port. Les vents eux aussi ont une autre dimension, ils permettent la dépuration des eaux, de propulser les bateaux et de rafraîchir les terres surchauffées par le soleil.</text:span></text:p>
      <text:p text:style-name="P3"><text:span text:style-name="T5">L’océan, même s’il perd d’une part de son aspect chaotique, terrifiant et indompté, reste toutefois un élément craint vers lequel on accepte de porter son regard sans cependant oser y immerger son corps.</text:span></text:p>
      <text:p text:style-name="P3"><text:span text:style-name="T5"><text:s/></text:span></text:p>
      <text:p text:style-name="P3"><text:span text:style-name="T5"><text:s/></text:span></text:p>
      <text:p text:style-name="P3"><text:span text:style-name="T6">L'immersion</text:span></text:p>
      <text:p text:style-name="P3"><text:span text:style-name="T7"><text:s/></text:span></text:p>
      <text:p text:style-name="P3"><text:span text:style-name="T7">« La mer indomptable, infiniment féconde, peut soutenir l’énergie vitale à condition que l’homme sache jouer de la terreur qu’elle inspire. Sur ses rivages il trouvera l’appétit, le sommeil, l’oubli de ses pensées. » (CORBIN, 1988, p.76).</text:span></text:p>
      <text:p text:style-name="P3"><text:span text:style-name="T7">Entre le XVII° et XIX° siècles, les individus accèdent à la mer et commencent à prendre des bains. Le modèle hygiénique prédomine sur le bain libre. Les classes supérieures suivent le premier modèle acceptant les conseils des médecins qui voient une dégénérescence de la société. Le second modèle est plus autonome, plus libertaire et existe plus dans les strates populaires.</text:span></text:p>
      <text:p text:style-name="P3"><text:span text:style-name="T7">Certes les rivages sont accessibles et le passage de la contemplation à l’immersion du corps se fait mais pas sans un certain contrôle social. Les médecins sont les premiers à codifier les modes de baignades. A cette date, en effet, a été découvert les vertus thérapeutiques de l’eau de mer. « Le bain de mer n’est pas seulement un bain froid, c’est un bain froid médicinal » explique le docteur John Speed (CORBIN, 1988, p.80). Ainsi, peu après le milieu du XVIII° siècle, la mode du bain de mer naît d’un projet thérapeutique ; les médecins prescrivent une véritable cure inspirée du modèle proposé par les stations thermales, alors très en vogue. Le bain de mer devient donc très codifié, puisque encadré par des professionnels du soin. Dans toutes les stations, « un établissement municipal autorisera vite de moduler la température de l’eau et de s’entourer de tous les services nécessaires à l’exécution des prescriptions médicales. » (CORBIN, 1988, p.84). La mer devient facteur d’espoirs, elle devrait apporter la vigueur aux enfants rachitiques, redonner des couleurs aux jeunes filles chlorotiques et rendre l’espoir aux femmes stériles.</text:span></text:p>
      <text:p text:style-name="P3"><text:span text:style-name="T7">Au fil des années, les regards se portent sur la qualité de l’air. Les mérites de l’eau se déclinent au profit de la plage. Les individus ne se baignent pas seulement mais se promènent dans une atmosphère riche en oxygène. Cet air pur définit par les médecins développe les promenades en barque et le séjour sur les îles.</text:span></text:p>
      <text:p text:style-name="P3"><text:span text:style-name="T7">L’air océanique et l’exercice physique sont des remèdes contre le quotidien de la ville. La côte accueille ses premiers curistes, des établissements de mer sont construits sur des lieux protégés contre les assauts de l’océan par des digues. Dès lors la population littorale change.</text:span></text:p>
      <text:p text:style-name="P3"><text:span text:style-name="T7"><text:s/></text:span></text:p>
      <text:p text:style-name="P3"><text:span text:style-name="T7"><text:s/></text:span></text:p>
      <text:p text:style-name="P3"><text:span text:style-name="T8">A l'assaut du littoral</text:span></text:p>
      <text:p text:style-name="P3"><text:span text:style-name="T9"><text:s/></text:span></text:p>
      <text:p text:style-name="P3"><text:span text:style-name="T9">Au début des années 1840, dans l’Europe entière, le chemin de fer commence à atteindre le littoral, réduisant considérablement les distances en termes de temps, ce qui entraîne un bouleversement dans la physionomie des stations balnéaires. Les petits villages de pêcheurs se transforment peu à peu en figures romantiques, folklorisées par une société mondaine nouvelle consommatrice du rivage et de ses « exotismes ». Le pêcheur alors devient un rappel du temps passé, une pièce de musée sur laquelle un imaginaire peut se greffer. Ainsi la fin des pêcheurs laisse la place à une socialisation mondaine du littoral. Ce changement de population modifie l’approche du littoral, elle devient moins hygiéniste mais plus festive. La recherche de distraction fait de l’espace de l’océan non plus un espace de production, mais un espace de consommation.</text:span></text:p>
      <text:p text:style-name="P3"><text:span text:style-name="T9">Ce caractère hédoniste se distingue également dans la façon dont les classes populaires appréhendent le bain. Moins normé et surveillé que les bains des classes bourgeoises et nobles, ces bains se font de manière plus libre.</text:span></text:p>
      <text:p text:style-name="P3"><text:span text:style-name="T9">Des disciplines nouvelles apparaissent. La crainte permanente de la noyade issue de la conscience que l’homme ne peut ni flotter ni nager naturellement, développe les techniques de la natation. La notion de plaisir naît et la mer n’est plus seulement thérapeutique. Pour certaines bourgeoises qui ne sortent que très peu de chez elles, la mer leur autorise une liberté inattendue et leur réserve d’insolites plaisirs. Pour les hommes l’aspect symbolique de l’affrontement avec les éléments leurs permet de se sentir plus fort à la sortie du bain, comme étant vainqueur. Même si la société rejette encore ces pratiques à visées purement épicuriennes, les possibilités du développement de la sensation de plaisir dans la baignade peuvent s’entrapercevoir.</text:span></text:p>
      <text:p text:style-name="P3"><text:span text:style-name="T9">L’aménagement du littoral accompli, la pratique de la cure reste austère. Même si la fin du XIX° siècle libère les corps des contraintes religieuses, d’autres assujettissements se mettent en place à travers l’intervention de la médicalisation. Pour se baigner, il faut suivre un protocole précis. Durant les fameuses heures de digestion, le bain doit être évité, la durée des bains doit également être limitée pour obtenir des bienfaits tonifiants de l’océan. Le port du maillot de bain est également présent pour tracer les limites de la pudeur.</text:span></text:p>
      <text:p text:style-name="P3"><text:span text:style-name="T9"><text:s/></text:span></text:p>
      <text:p text:style-name="P3"><text:span text:style-name="T9"><text:s/></text:span></text:p>
      <text:p text:style-name="P3"><text:span text:style-name="T10">L'écoute de soi</text:span></text:p>
      <text:p text:style-name="P3"><text:span text:style-name="T11"><text:s/></text:span></text:p>
      <text:p text:style-name="P3"><text:span text:style-name="T11">Un art de vivre se façonne sur les rivages de la mer. La codification d’usages collectifs, le déploiement de stratégies de distanciation et de distinction qui ordonnent le spectacle social se doublent en profondeur de l’élaboration de pratiques individuelles de soi qui révèlent de nouveaux schèmes d’appréciation, engendrent de nouveaux modèles de comportements. A l’occasion des villégiatures maritimes, se codifient ces nouvelles conduites qui entrent dans la quête du bien-être et de l’écoute de soi. Les individus apprennent à savourer toutes les sensations de leur corps et à être à l’écoute du moindre signe de ses organes. Il s’agit d’apprendre à redécouvrir son propre corps, à surmonter et supprimer le spleen accumuler par la vie quotidienne de la ville. Chaque individu doit élaborer son type et son réseau de promenades car l’écoute de soi ne peut se faire que par soi-même (CORBIN, 1988, p.105). Le rivage est de nouveau pris d’assaut. Une importante littérature de cas médicaux, de récits de voyage ou de séjours thérapeutiques, une abondance correspondance et un incessant bouche à oreille attestent alors l’intensité du désir du littoral. Ici s’élabore, à destination des classes de loisir, une façon neuve d’éprouver son corps. Est visé la diminution des anxiétés nées de la perte de la vigueur, de l’étiolement, de la pollution, de l’immoralité citadine ; mais cette quête tâtonnante de l’harmonie du corps et de la nature exclut paradoxalement l’hédonisme.</text:span></text:p>
      <text:p text:style-name="P3"><text:span text:style-name="T11"><text:s/></text:span></text:p>
      <text:p text:style-name="P3"><text:span text:style-name="T11"><text:s/></text:span></text:p>
      <text:p text:style-name="P3"><text:span text:style-name="T12">Le tourisme</text:span><text:span text:style-name="T13"/></text:p>
      <text:p text:style-name="P3"><text:span text:style-name="T13"><text:s/></text:span></text:p>
      <text:p text:style-name="P3"><text:span text:style-name="T13">« La façon d’apprécier la mer, le regard porté sur les populations qui hantent ses rivages ne résultent pas seulement de l’habitus, du niveau de culture, de la sensibilité propre de l’individu. La manière d’être ensemble, la connivence entre touristes, les signes de reconnaissance, les procédures de distinction conditionnent, eux aussi, les modalités de la jouissance du lieu. L’emploi du temps, l’aménagement de l’espace imposé par les formes de sociabilité qui s’organisent puis se déploient sur les bords de la mer, la gamme des distractions, des plaisirs et des servitudes qui en résultent, dessinent la villégiature maritime, alors en gestation. » (CORBIN, 1988, p.283).</text:span></text:p>
      <text:p text:style-name="P3"><text:span text:style-name="T13">Cette masse nouvelle de population, entraîne de nouvelles transformations. De nouvelles demandes apparaissent relatives à chacun, mais au final constituant du même coup des groupes d’activités. Cette variété : lecture, plaisirs de la collection et de la correspondance, temps accordé à la contemplation, à la conversation philosophique et à la promenade se goûtent en alternance. Le repos en plein air s’accompagne parfois des jeux puérils que propose la plage : la pêche, la collecte de galets ou de coquillages, la natation. Ces ensembles de pratiques créent des réseaux de connaissances liant amitié et hospitalité. La navigation de plaisance, les sports nautiques, les banquets en plein air, la musique contribuent à dessiner cette vie de volupté. Les stations balnéaires s’adaptent donc aux demandes des touristes, à l’image de ces stations maritimes qui possèdent des établissements de bains mais également des librairies-cabinet de lecture ou bibliothèques circulantes pour les plus humbles. Le confort suit ainsi les classes nobles et bourgeoises comme dans l’établissement « de l’ordre dorique romain » (CORBIN, 1988, p.295), ouvert en 1824 et qui offre aux baigneuses de disposer d’un grand salon particulier, d’une chambre de repos, d’une salle de rafraîchissements, etc. L’aspect rude et sauvage de la villégiature vers le littoral est transformé en une promenade cotonnée dans le confort.</text:span></text:p>
      <text:p text:style-name="P3"><text:span text:style-name="T13">Dans les villes, à la fin du XIX° siècle et au début du XX° siècle, se développe une nécessité d’hygiène pour toutes les couches de la population, avec le déploiement des bains publics, mais aussi la naissance des premiers établissements de bain, donnant lieu au premier cours de natation. Certes le cadre d’une nage régénératrice grâce au contact froid et violent de l’océan reste prédominant, mais la codification de la baignade est bouleversée par l’apparition de pratiques plus ludiques.</text:span></text:p>
      <text:p text:style-name="P3"><text:span text:style-name="T13">L’accompagnateur de bain, puis le maître-baigneur, souvent ancien pêcheur reconverti pendant la saison des bains, développe la relation sensuelle entre le baigneur et l’océan liant les soins à la jouissance. La prise de plaisir devient enfin possible, et bien qu’elle soit encore teintée de crainte et de retenue, elle est cependant bien présente car au-delà de la guérison et de la régénération jaillit alors le plaisir de la baignade et de la nage.</text:span></text:p>
      <text:p text:style-name="P3"><text:span text:style-name="T13">En cette fin de siècle, l’exercice physique prend une nouvelle dimension car, en plus des bienfaits qu’il apporte au corps, des bénéfices sur le bien-être moral sont reconnus. </text:span></text:p>
      <text:p text:style-name="P3"><text:span text:style-name="T13"><text:s/></text:span></text:p>
      <text:p text:style-name="P3"><text:span text:style-name="T13"><text:s/></text:span></text:p>
      <text:p text:style-name="P3"><text:span text:style-name="T14">Changement des moeurs </text:span></text:p>
      <text:p text:style-name="P3"><text:span text:style-name="T15"><text:s/></text:span></text:p>
      <text:p text:style-name="P3"><text:span text:style-name="T15">Le plaisir de la plage et de la baignade est présent, mais la liberté de baignade n’est pas acquise car suivant toujours une codification. L’histoire du bain et du rapport au rivage prouve que plonger dans les vagues et s’y amuser est très loin d’être un phénomène naturel. Il a fallu un long processus de domestication de l’imaginaire, de l’œil et du milieu avant d’envisager l’océan comme pouvant être agréable et de penser à l’immersion comme un véritable plaisir. Et même lorsque la pensée s’est autorisée les plaisirs des bains, elle n’en reste pas moins sous contrôle, entre autre à travers les plages surveillées. L’environnement du baigneur étant incertain, le maximum pour éviter le moindre problème est mis en œuvre, car ce n’est pas parce que la symbolique de l’océan a changé que les risques sont moins grands lorsque l’individu s’y aventure.</text:span></text:p>
      <text:p text:style-name="P3"><text:span text:style-name="T15">Les congés payés sont également une révolution en terme de temps pour soi. Progressivement les travailleurs vont affluer sur les rivages revendiquant leur droit de pratiquer les mêmes activités que les classes dites supérieures dans un désir d’égalité sociale. Les individus suivent quand même une certaine codification en ce qui concerne la prise du bain. Ils ne se baignent qu’à certaines conditions : heure, lieu, température, saison, etc. D’anciennes idées hygiénistes résonnent encore, telles que les bienfaits du grand air qui, paradoxalement, incarnait la liberté pour le mouvement ouvrier (CORBIN, 1995).</text:span></text:p>
      <text:p text:style-name="P4"><draw:frame text:anchor-type="as-char" svg:width="46.57mm" svg:height="84.14mm" style:rel-width="scale" style:rel-height="scale"><draw:object-ole xlink:href="OleObj2"/><draw:image xlink:href="ObjectReplacements/OleObj2"/></draw:frame><text:span text:style-name="T15"/></text:p>
      <text:p text:style-name="P5"><text:span text:style-name="T15">Les modes et les goûts changent. Ces nouveaux vacanciers prennent leur autonomie par leurs vêtements de bain dans un premier temps. Les corps se débarrassent de ces anciens costumes pudiques qui entravaient les mouvements, afin d’enfiler des maillots plus moulants, dévoilant les silhouettes, et libérant les corps dans l’entre-deux-guerres. L’usage de ce temps libre issu des congés payés amène un nouveau sentiment d’indépendance, mais il engendre aussi une certaine angoisse, car cette nouvelle disponibilité ouvre le temps de travail laissant une place vide. Cet espace temporel est difficilement envisageable dans un premier lieu car n’ayant jamais été pensé, d’où la difficulté de prendre conscience que ce temps peut être entièrement dédier pour soi. C’est alors un bouleversement des valeurs sociales : le travail, qui était jusqu’à présent une valeur cardinale, structurante de la société, devient un choix individuel. Le temps modifie ainsi le rapport à soi. Ce nouveau temps libre devient un temps de consommation. Les individus prévoient leurs congés et les achètent, s’offrent leurs rêves de changements. La quantité des ouvriers étant importante sur le territoire et leur accessibilité aux vacances changent la configuration des espaces du littoral. Les vacances évoluent en vacances de masse, les migrations estivales se dirigent vers les côtes du sud-est et du sud-ouest à partir de 1950. Ce temps entre parenthèse, celui des vacances, crée ou donne l’illusion d’une rupture avec la vie quotidienne, le temps de repos se transforme en temps de loisir (A. S. SAYEUX, 2005). Les avancés technologiques permettent aussi l’autonomisation des individus. La voiture dans les années 1950 permet, en effet, de se déplacer plus facilement les jours non travaillés. La plage qui était jusqu’alors un lieu de promenades, de soins, de repos, devient un lieu de loisir où les vacanciers pratiquent des jeux de balle, des exercices mais aussi prêtent attention à leur corps et celui des autres.</text:span></text:p>
      <text:p text:style-name="P6"><text:span text:style-name="T15">C’est cette lente évolution du rapport à la mer, liée à un nouveau rapport au temps et au loisir dans les années 50, qui peut expliquer pourquoi, à la fin de ces années, le surf, qui n’aurait pu être qu’une pratique éphémère et anecdotique, réussi à s’ancrer et à se développer en France.</text:span></text:p>
    </office:text>
  </office:body>
</office:document-content>
</file>

<file path=styles.xml><?xml version="1.0" encoding="utf-8"?>
<office:document-styles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font-face-decls>
    <style:font-face style:name="Calibri" svg:font-family="Calibri" style:font-family-generic="swiss" style:font-pitch="variable" svg:panose-1="2 15 5 2 2 2 4 3 2 4"/>
  </office:font-face-decls>
  <office:styles>
    <style:default-style style:family="paragraph">
      <style:paragraph-properties style:line-break="strict" fo:text-align="start"/>
      <style:text-properties style:font-name="Calibri" fo:font-size="11pt"/>
    </style:default-style>
  </office:styles>
</office:document-styles>
</file>

<file path=meta.xml><?xml version="1.0" encoding="utf-8"?>
<office:document-meta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meta/>
</office:document-meta>
</file>